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10F00000119300EB317.png"/>
  <manifest:file-entry manifest:media-type="image/jpeg" manifest:full-path="Pictures/100000000000013D00000138584ABC00.jpg"/>
  <manifest:file-entry manifest:media-type="image/jpeg" manifest:full-path="Pictures/1000000000000138000001368FBE9C01.jpg"/>
  <manifest:file-entry manifest:media-type="image/jpeg" manifest:full-path="Pictures/10000000000000C6000000BC17C543C0.jpg"/>
  <manifest:file-entry manifest:media-type="image/jpeg" manifest:full-path="Pictures/100000000000011800000105C1077126.jpg"/>
  <manifest:file-entry manifest:media-type="image/png" manifest:full-path="Pictures/100002010000011200000116773A67C5.png"/>
  <manifest:file-entry manifest:media-type="image/png" manifest:full-path="Pictures/10000000000001940000008F5BF7CFA5.png"/>
  <manifest:file-entry manifest:media-type="image/jpeg" manifest:full-path="Pictures/10000000000000C7000000BCF5C2BE70.jpg"/>
  <manifest:file-entry manifest:media-type="image/png" manifest:full-path="Pictures/10000201000001210000013442B155A0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vnd.sun.star.oleobject" manifest:full-path="Obj100"/>
  <manifest:file-entry manifest:media-type="application/vnd.sun.star.oleobject" manifest:full-path="Obj101"/>
  <manifest:file-entry manifest:media-type="application/vnd.sun.star.oleobject" manifest:full-path="Obj102"/>
  <manifest:file-entry manifest:media-type="application/vnd.sun.star.oleobject" manifest:full-path="Obj103"/>
  <manifest:file-entry manifest:media-type="application/vnd.sun.star.oleobject" manifest:full-path="Obj104"/>
  <manifest:file-entry manifest:media-type="application/vnd.sun.star.oleobject" manifest:full-path="Obj105"/>
  <manifest:file-entry manifest:media-type="application/vnd.sun.star.oleobject" manifest:full-path="Obj106"/>
  <manifest:file-entry manifest:media-type="application/vnd.sun.star.oleobject" manifest:full-path="Obj107"/>
  <manifest:file-entry manifest:media-type="application/vnd.sun.star.oleobject" manifest:full-path="Obj108"/>
  <manifest:file-entry manifest:media-type="application/rdf+xml" manifest:full-path="manifest.rdf"/>
  <manifest:file-entry manifest:media-type="application/vnd.sun.star.oleobject" manifest:full-path="Obj109"/>
  <manifest:file-entry manifest:media-type="application/x-openoffice-bitmap;windows_formatname=&quot;Bitmap&quot;" manifest:full-path="ObjectReplacements/Obj100"/>
  <manifest:file-entry manifest:media-type="application/x-openoffice-bitmap;windows_formatname=&quot;Bitmap&quot;" manifest:full-path="ObjectReplacements/Obj101"/>
  <manifest:file-entry manifest:media-type="application/x-openoffice-bitmap;windows_formatname=&quot;Bitmap&quot;" manifest:full-path="ObjectReplacements/Obj102"/>
  <manifest:file-entry manifest:media-type="application/x-openoffice-bitmap;windows_formatname=&quot;Bitmap&quot;" manifest:full-path="ObjectReplacements/Obj103"/>
  <manifest:file-entry manifest:media-type="application/x-openoffice-bitmap;windows_formatname=&quot;Bitmap&quot;" manifest:full-path="ObjectReplacements/Obj104"/>
  <manifest:file-entry manifest:media-type="application/x-openoffice-bitmap;windows_formatname=&quot;Bitmap&quot;" manifest:full-path="ObjectReplacements/Obj105"/>
  <manifest:file-entry manifest:media-type="application/x-openoffice-bitmap;windows_formatname=&quot;Bitmap&quot;" manifest:full-path="ObjectReplacements/Obj106"/>
  <manifest:file-entry manifest:media-type="application/x-openoffice-bitmap;windows_formatname=&quot;Bitmap&quot;" manifest:full-path="ObjectReplacements/Obj107"/>
  <manifest:file-entry manifest:media-type="application/x-openoffice-bitmap;windows_formatname=&quot;Bitmap&quot;" manifest:full-path="ObjectReplacements/Obj108"/>
  <manifest:file-entry manifest:media-type="application/x-openoffice-bitmap;windows_formatname=&quot;Bitmap&quot;" manifest:full-path="ObjectReplacements/Obj109"/>
  <manifest:file-entry manifest:media-type="application/x-openoffice-bitmap;windows_formatname=&quot;Bitmap&quot;" manifest:full-path="ObjectReplacements/Obj110"/>
  <manifest:file-entry manifest:media-type="application/x-openoffice-bitmap;windows_formatname=&quot;Bitmap&quot;" manifest:full-path="ObjectReplacements/Obj111"/>
  <manifest:file-entry manifest:media-type="application/x-openoffice-bitmap;windows_formatname=&quot;Bitmap&quot;" manifest:full-path="ObjectReplacements/Obj112"/>
  <manifest:file-entry manifest:media-type="application/x-openoffice-bitmap;windows_formatname=&quot;Bitmap&quot;" manifest:full-path="ObjectReplacements/Obj113"/>
  <manifest:file-entry manifest:media-type="application/x-openoffice-bitmap;windows_formatname=&quot;Bitmap&quot;" manifest:full-path="ObjectReplacements/Obj114"/>
  <manifest:file-entry manifest:media-type="application/x-openoffice-bitmap;windows_formatname=&quot;Bitmap&quot;" manifest:full-path="ObjectReplacements/Obj115"/>
  <manifest:file-entry manifest:media-type="application/x-openoffice-bitmap;windows_formatname=&quot;Bitmap&quot;" manifest:full-path="ObjectReplacements/Obj116"/>
  <manifest:file-entry manifest:media-type="application/x-openoffice-bitmap;windows_formatname=&quot;Bitmap&quot;" manifest:full-path="ObjectReplacements/Obj117"/>
  <manifest:file-entry manifest:media-type="application/x-openoffice-bitmap;windows_formatname=&quot;Bitmap&quot;" manifest:full-path="ObjectReplacements/Obj118"/>
  <manifest:file-entry manifest:media-type="application/x-openoffice-bitmap;windows_formatname=&quot;Bitmap&quot;" manifest:full-path="ObjectReplacements/Obj119"/>
  <manifest:file-entry manifest:media-type="application/x-openoffice-bitmap;windows_formatname=&quot;Bitmap&quot;" manifest:full-path="ObjectReplacements/Obj120"/>
  <manifest:file-entry manifest:media-type="application/x-openoffice-bitmap;windows_formatname=&quot;Bitmap&quot;" manifest:full-path="ObjectReplacements/Obj121"/>
  <manifest:file-entry manifest:media-type="application/x-openoffice-bitmap;windows_formatname=&quot;Bitmap&quot;" manifest:full-path="ObjectReplacements/Obj122"/>
  <manifest:file-entry manifest:media-type="application/x-openoffice-bitmap;windows_formatname=&quot;Bitmap&quot;" manifest:full-path="ObjectReplacements/Obj123"/>
  <manifest:file-entry manifest:media-type="application/x-openoffice-bitmap;windows_formatname=&quot;Bitmap&quot;" manifest:full-path="ObjectReplacements/Obj124"/>
  <manifest:file-entry manifest:media-type="application/x-openoffice-bitmap;windows_formatname=&quot;Bitmap&quot;" manifest:full-path="ObjectReplacements/Obj125"/>
  <manifest:file-entry manifest:media-type="application/x-openoffice-bitmap;windows_formatname=&quot;Bitmap&quot;" manifest:full-path="ObjectReplacements/Obj126"/>
  <manifest:file-entry manifest:media-type="application/x-openoffice-bitmap;windows_formatname=&quot;Bitmap&quot;" manifest:full-path="ObjectReplacements/Obj127"/>
  <manifest:file-entry manifest:media-type="application/x-openoffice-bitmap;windows_formatname=&quot;Bitmap&quot;" manifest:full-path="ObjectReplacements/Obj128"/>
  <manifest:file-entry manifest:media-type="application/x-openoffice-bitmap;windows_formatname=&quot;Bitmap&quot;" manifest:full-path="ObjectReplacements/Obj129"/>
  <manifest:file-entry manifest:media-type="application/x-openoffice-bitmap;windows_formatname=&quot;Bitmap&quot;" manifest:full-path="ObjectReplacements/Obj130"/>
  <manifest:file-entry manifest:media-type="application/x-openoffice-bitmap;windows_formatname=&quot;Bitmap&quot;" manifest:full-path="ObjectReplacements/Obj131"/>
  <manifest:file-entry manifest:media-type="application/x-openoffice-bitmap;windows_formatname=&quot;Bitmap&quot;" manifest:full-path="ObjectReplacements/Obj132"/>
  <manifest:file-entry manifest:media-type="application/x-openoffice-bitmap;windows_formatname=&quot;Bitmap&quot;" manifest:full-path="ObjectReplacements/Obj133"/>
  <manifest:file-entry manifest:media-type="application/x-openoffice-bitmap;windows_formatname=&quot;Bitmap&quot;" manifest:full-path="ObjectReplacements/Obj134"/>
  <manifest:file-entry manifest:media-type="" manifest:full-path="ObjectReplacements/"/>
  <manifest:file-entry manifest:media-type="application/vnd.sun.star.oleobject" manifest:full-path="Obj110"/>
  <manifest:file-entry manifest:media-type="text/xml" manifest:full-path="styles.xml"/>
  <manifest:file-entry manifest:media-type="application/vnd.sun.star.oleobject" manifest:full-path="Obj111"/>
  <manifest:file-entry manifest:media-type="application/vnd.sun.star.oleobject" manifest:full-path="Obj112"/>
  <manifest:file-entry manifest:media-type="application/vnd.sun.star.oleobject" manifest:full-path="Obj113"/>
  <manifest:file-entry manifest:media-type="application/vnd.sun.star.oleobject" manifest:full-path="Obj114"/>
  <manifest:file-entry manifest:media-type="application/vnd.sun.star.oleobject" manifest:full-path="Obj115"/>
  <manifest:file-entry manifest:media-type="application/vnd.sun.star.oleobject" manifest:full-path="Obj116"/>
  <manifest:file-entry manifest:media-type="application/vnd.sun.star.oleobject" manifest:full-path="Obj117"/>
  <manifest:file-entry manifest:media-type="application/vnd.sun.star.oleobject" manifest:full-path="Obj118"/>
  <manifest:file-entry manifest:media-type="application/vnd.sun.star.oleobject" manifest:full-path="Obj119"/>
  <manifest:file-entry manifest:media-type="application/vnd.sun.star.oleobject" manifest:full-path="Obj120"/>
  <manifest:file-entry manifest:media-type="application/vnd.sun.star.oleobject" manifest:full-path="Obj121"/>
  <manifest:file-entry manifest:media-type="application/vnd.sun.star.oleobject" manifest:full-path="Obj122"/>
  <manifest:file-entry manifest:media-type="application/vnd.sun.star.oleobject" manifest:full-path="Obj123"/>
  <manifest:file-entry manifest:media-type="application/vnd.sun.star.oleobject" manifest:full-path="Obj124"/>
  <manifest:file-entry manifest:media-type="application/vnd.sun.star.oleobject" manifest:full-path="Obj125"/>
  <manifest:file-entry manifest:media-type="application/vnd.sun.star.oleobject" manifest:full-path="Obj126"/>
  <manifest:file-entry manifest:media-type="application/vnd.sun.star.oleobject" manifest:full-path="Obj127"/>
  <manifest:file-entry manifest:media-type="application/vnd.sun.star.oleobject" manifest:full-path="Obj128"/>
  <manifest:file-entry manifest:media-type="application/vnd.sun.star.oleobject" manifest:full-path="Obj129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  <manifest:file-entry manifest:media-type="application/vnd.sun.star.oleobject" manifest:full-path="Obj130"/>
  <manifest:file-entry manifest:media-type="application/vnd.sun.star.oleobject" manifest:full-path="Obj131"/>
  <manifest:file-entry manifest:media-type="application/vnd.sun.star.oleobject" manifest:full-path="Obj132"/>
  <manifest:file-entry manifest:media-type="application/vnd.sun.star.oleobject" manifest:full-path="Obj133"/>
  <manifest:file-entry manifest:media-type="application/vnd.sun.star.oleobject" manifest:full-path="Obj134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" svg:font-family="Tahoma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ambria1" svg:font-family="Cambria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Таблица1" style:family="table">
      <style:table-properties style:width="20.503cm" fo:margin-left="-0.499cm" table:align="left" style:writing-mode="lr-tb"/>
    </style:style>
    <style:style style:name="Таблица1.A" style:family="table-column">
      <style:table-column-properties style:column-width="0.499cm"/>
    </style:style>
    <style:style style:name="Таблица1.B" style:family="table-column">
      <style:table-column-properties style:column-width="16cm"/>
    </style:style>
    <style:style style:name="Таблица1.C" style:family="table-column">
      <style:table-column-properties style:column-width="0.503cm"/>
    </style:style>
    <style:style style:name="Таблица1.D" style:family="table-column">
      <style:table-column-properties style:column-width="1.498cm"/>
    </style:style>
    <style:style style:name="Таблица1.E" style:family="table-column">
      <style:table-column-properties style:column-width="0.252cm"/>
    </style:style>
    <style:style style:name="Таблица1.F" style:family="table-column">
      <style:table-column-properties style:column-width="1.75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0.018cm solid #00000a"/>
    </style:style>
    <style:style style:name="Таблица1.20" style:family="table-row">
      <style:table-row-properties style:min-row-height="0.319cm" style:keep-together="true" fo:keep-together="auto"/>
    </style:style>
    <style:style style:name="Таблица2" style:family="table">
      <style:table-properties style:width="19.754cm" fo:margin-left="0.002cm" table:align="left" style:writing-mode="lr-tb"/>
    </style:style>
    <style:style style:name="Таблица2.A" style:family="table-column">
      <style:table-column-properties style:column-width="5.999cm"/>
    </style:style>
    <style:style style:name="Таблица2.B" style:family="table-column">
      <style:table-column-properties style:column-width="6.75cm"/>
    </style:style>
    <style:style style:name="Таблица2.C" style:family="table-column">
      <style:table-column-properties style:column-width="7.004cm"/>
    </style:style>
    <style:style style:name="Таблица2.1" style:family="table-row">
      <style:table-row-properties style:min-row-height="11.885cm" style:keep-together="true" fo:keep-together="auto"/>
    </style:style>
    <style:style style:name="Таблица2.A1" style:family="table-cell">
      <style:table-cell-properties fo:padding-left="0.191cm" fo:padding-right="0.191cm" fo:padding-top="0cm" fo:padding-bottom="0cm" fo:border="0.009cm solid #00000a"/>
    </style:style>
    <style:style style:name="Таблица2.C1" style:family="table-cell">
      <style:table-cell-properties fo:padding-left="0.191cm" fo:padding-right="0.191cm" fo:padding-top="0cm" fo:padding-bottom="0cm" fo:border-left="0.009cm solid #00000a" fo:border-right="0.009cm solid #00000a" fo:border-top="0.018cm solid #00000a" fo:border-bottom="0.018cm solid #00000a"/>
    </style:style>
    <style:style style:name="Таблица3" style:family="table">
      <style:table-properties style:width="19.754cm" fo:margin-left="0.002cm" table:align="left" style:writing-mode="lr-tb"/>
    </style:style>
    <style:style style:name="Таблица3.A" style:family="table-column">
      <style:table-column-properties style:column-width="9.998cm"/>
    </style:style>
    <style:style style:name="Таблица3.B" style:family="table-column">
      <style:table-column-properties style:column-width="9.754cm"/>
    </style:style>
    <style:style style:name="Таблица3.1" style:family="table-row">
      <style:table-row-properties style:min-row-height="5.001cm" style:keep-together="true" fo:keep-together="auto"/>
    </style:style>
    <style:style style:name="Таблица3.A1" style:family="table-cell">
      <style:table-cell-properties fo:padding-left="0.191cm" fo:padding-right="0.191cm" fo:padding-top="0cm" fo:padding-bottom="0cm" fo:border-left="0.009cm solid #00000a" fo:border-right="0.018cm solid #00000a" fo:border-top="0.009cm solid #00000a" fo:border-bottom="0.009cm solid #00000a"/>
    </style:style>
    <style:style style:name="Таблица3.B1" style:family="table-cell">
      <style:table-cell-properties fo:padding-left="0.191cm" fo:padding-right="0.191cm" fo:padding-top="0cm" fo:padding-bottom="0cm" fo:border-left="0.018cm solid #00000a" fo:border-right="0.009cm solid #00000a" fo:border-top="0.009cm solid #00000a" fo:border-bottom="0.009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Calibri" fo:font-size="14pt" style:font-name-asian="Calibri1" style:font-size-asian="14pt" style:font-name-complex="Times New Roman"/>
    </style:style>
    <style:style style:name="P3" style:family="paragraph" style:parent-style-name="Standard">
      <style:text-properties style:font-name-asian="Times New Roman" style:font-size-complex="12pt"/>
    </style:style>
    <style:style style:name="P4" style:family="paragraph" style:parent-style-name="Standard">
      <style:paragraph-properties fo:margin-left="0cm" fo:margin-right="0cm" fo:margin-top="0cm" fo:margin-bottom="0cm" fo:line-height="100%" fo:text-indent="-0.191cm" style:auto-text-indent="false"/>
      <style:text-properties fo:font-size="7pt" fo:font-weight="bold" style:font-size-asian="7pt" style:font-weight-asian="bold"/>
    </style:style>
    <style:style style:name="P5" style:family="paragraph" style:parent-style-name="Standard">
      <style:paragraph-properties fo:margin-top="0cm" fo:margin-bottom="0cm"/>
    </style:style>
    <style:style style:name="P6" style:family="paragraph" style:parent-style-name="Standard">
      <style:paragraph-properties fo:margin-top="0cm" fo:margin-bottom="0cm" fo:line-height="100%"/>
    </style:style>
    <style:style style:name="P7" style:family="paragraph" style:parent-style-name="Standard">
      <style:paragraph-properties fo:margin-top="0cm" fo:margin-bottom="0cm" fo:line-height="100%" fo:text-align="center" style:justify-single-word="false"/>
    </style:style>
    <style:style style:name="P8" style:family="paragraph" style:parent-style-name="Standard">
      <style:paragraph-properties fo:margin-top="0cm" fo:margin-bottom="0cm">
        <style:tab-stops>
          <style:tab-stop style:position="6.959cm"/>
        </style:tab-stops>
      </style:paragraph-properties>
    </style:style>
    <style:style style:name="P9" style:family="paragraph" style:parent-style-name="Standard">
      <style:paragraph-properties fo:margin-top="0cm" fo:margin-bottom="0cm" fo:line-height="100%"/>
      <style:text-properties fo:font-size="12pt" fo:font-weight="bold" style:font-size-asian="12pt" style:font-weight-asian="bold" style:font-size-complex="12pt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fo:font-size="12pt" fo:font-weight="bold" style:font-size-asian="12pt" style:font-weight-asian="bold" style:font-size-complex="12pt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  <style:text-properties fo:font-size="12pt" fo:font-weight="bold" fo:background-color="#ffff00" style:font-size-asian="12pt" style:font-weight-asian="bold" style:font-size-complex="12pt"/>
    </style:style>
    <style:style style:name="P12" style:family="paragraph" style:parent-style-name="Standard">
      <style:paragraph-properties fo:margin-top="0cm" fo:margin-bottom="0cm" fo:line-height="100%" fo:text-align="center" style:justify-single-word="false"/>
      <style:text-properties fo:color="#000000" fo:font-size="12pt" fo:font-weight="bold" fo:background-color="#ffff00" style:font-size-asian="12pt" style:font-weight-asian="bold" style:font-size-complex="12pt"/>
    </style:style>
    <style:style style:name="P13" style:family="paragraph" style:parent-style-name="Standard">
      <style:paragraph-properties fo:margin-top="0cm" fo:margin-bottom="0cm" fo:line-height="100%"/>
      <style:text-properties style:font-name="Cambria"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margin-top="0cm" fo:margin-bottom="0cm" fo:line-height="100%" fo:text-align="center" style:justify-single-word="false"/>
      <style:text-properties style:font-name="Cambria"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margin-top="0cm" fo:margin-bottom="0cm" fo:line-height="100%" fo:text-align="center" style:justify-single-word="false"/>
      <style:text-properties style:font-name="Cambria" fo:font-size="12pt" fo:font-weight="bold" fo:background-color="#ffff00" style:font-size-asian="12pt" style:font-weight-asian="bold" style:font-size-complex="12pt"/>
    </style:style>
    <style:style style:name="P16" style:family="paragraph" style:parent-style-name="Standard">
      <style:paragraph-properties fo:margin-top="0cm" fo:margin-bottom="0cm" fo:line-height="100%" fo:text-align="center" style:justify-single-word="false"/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P17" style:family="paragraph" style:parent-style-name="Standard">
      <style:paragraph-properties fo:margin-top="0cm" fo:margin-bottom="0cm"/>
      <style:text-properties style:font-name="Arial" fo:font-size="9pt" fo:font-weight="bold" style:font-name-asian="Calibri1" style:font-size-asian="9pt" style:font-weight-asian="bold" style:font-name-complex="Arial1" style:font-size-complex="10pt" style:font-weight-complex="bold"/>
    </style:style>
    <style:style style:name="P18" style:family="paragraph" style:parent-style-name="Standard">
      <style:paragraph-properties fo:margin-top="0cm" fo:margin-bottom="0cm">
        <style:tab-stops>
          <style:tab-stop style:position="6.959cm"/>
        </style:tab-stops>
      </style:paragraph-properties>
      <style:text-properties style:font-name="Arial" fo:font-size="9pt" fo:font-weight="bold" style:font-name-asian="Calibri1" style:font-size-asian="9pt" style:font-weight-asian="bold" style:font-name-complex="Arial1" style:font-size-complex="10pt" style:font-weight-complex="bold"/>
    </style:style>
    <style:style style:name="P19" style:family="paragraph" style:parent-style-name="Standard">
      <style:paragraph-properties fo:margin-top="0cm" fo:margin-bottom="0cm" fo:line-height="100%" fo:text-align="center" style:justify-single-word="false"/>
      <style:text-properties fo:font-size="14pt" fo:font-style="italic" fo:font-weight="bold" style:font-size-asian="14pt" style:font-style-asian="italic" style:font-weight-asian="bold" style:font-weight-complex="bold"/>
    </style:style>
    <style:style style:name="P20" style:family="paragraph" style:parent-style-name="Standard">
      <style:paragraph-properties fo:margin-left="0cm" fo:margin-right="-0.191cm" fo:margin-top="0cm" fo:margin-bottom="0cm" fo:line-height="100%" fo:text-indent="0cm" style:auto-text-indent="false"/>
    </style:style>
    <style:style style:name="P21" style:family="paragraph" style:parent-style-name="Standard">
      <style:paragraph-properties fo:margin-left="0cm" fo:margin-right="-0.191cm" fo:margin-top="0cm" fo:margin-bottom="0cm" fo:line-height="100%" fo:text-align="center" style:justify-single-word="false" fo:text-indent="-0.191cm" style:auto-text-indent="false"/>
    </style:style>
    <style:style style:name="P22" style:family="paragraph" style:parent-style-name="Standard">
      <style:paragraph-properties fo:margin-left="0cm" fo:margin-right="-0.191cm" fo:margin-top="0cm" fo:margin-bottom="0cm" fo:line-height="100%" fo:text-indent="-0.191cm" style:auto-text-indent="false">
        <style:tab-stops>
          <style:tab-stop style:position="0.06cm" style:type="center"/>
        </style:tab-stops>
      </style:paragraph-properties>
    </style:style>
    <style:style style:name="P23" style:family="paragraph" style:parent-style-name="Standard">
      <style:paragraph-properties fo:margin-left="0cm" fo:margin-right="-0.191cm" fo:margin-top="0cm" fo:margin-bottom="0cm" fo:line-height="100%" fo:text-align="center" style:justify-single-word="false" fo:text-indent="-0.191cm" style:auto-text-indent="false"/>
      <style:text-properties fo:font-size="8pt" fo:font-weight="bold" style:font-size-asian="8pt" style:font-weight-asian="bold"/>
    </style:style>
    <style:style style:name="P24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P25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P26" style:family="paragraph" style:parent-style-name="Standard">
      <style:paragraph-properties fo:margin-left="-0.191cm" fo:margin-right="0cm" fo:margin-top="0cm" fo:margin-bottom="0cm" fo:line-height="100%" fo:text-indent="0cm" style:auto-text-indent="false"/>
      <style:text-properties style:font-name="Cambria" fo:font-size="12pt" fo:font-weight="bold" style:font-size-asian="12pt" style:font-weight-asian="bold" style:font-size-complex="12pt"/>
    </style:style>
    <style:style style:name="P27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  <style:text-properties style:font-name="Cambria" fo:font-size="12pt" fo:font-weight="bold" style:font-size-asian="12pt" style:font-weight-asian="bold" style:font-size-complex="12pt"/>
    </style:style>
    <style:style style:name="P28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  <style:text-properties style:font-name="Cambria" fo:font-size="12pt" fo:font-weight="bold" fo:background-color="#ffff00" style:font-size-asian="12pt" style:font-weight-asian="bold" style:font-size-complex="12pt"/>
    </style:style>
    <style:style style:name="P29" style:family="paragraph" style:parent-style-name="Standard">
      <style:paragraph-properties fo:margin-left="-0.191cm" fo:margin-right="0cm" fo:margin-top="0cm" fo:margin-bottom="0cm" fo:line-height="100%" fo:text-indent="0cm" style:auto-text-indent="false"/>
    </style:style>
    <style:style style:name="P30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</style:style>
    <style:style style:name="P31" style:family="paragraph" style:parent-style-name="Standard">
      <style:paragraph-properties fo:margin-left="-0.191cm" fo:margin-right="0cm" fo:margin-top="0cm" fo:margin-bottom="0cm" fo:line-height="100%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32" style:family="paragraph" style:parent-style-name="Standard">
      <style:paragraph-properties fo:margin-left="0.3cm" fo:margin-right="0cm" fo:margin-top="0cm" fo:margin-bottom="0cm" fo:text-indent="0cm" style:auto-text-indent="false">
        <style:tab-stops>
          <style:tab-stop style:position="6.959cm"/>
        </style:tab-stops>
      </style:paragraph-properties>
    </style:style>
    <style:style style:name="P33" style:family="paragraph" style:parent-style-name="Standard">
      <style:paragraph-properties fo:margin-left="0.3cm" fo:margin-right="0cm" fo:margin-top="0cm" fo:margin-bottom="0cm" fo:text-indent="0cm" style:auto-text-indent="false">
        <style:tab-stops>
          <style:tab-stop style:position="6.959cm"/>
        </style:tab-stops>
      </style:paragraph-properties>
      <style:text-properties style:font-name="Arial" fo:font-size="9pt" style:font-name-asian="Calibri1" style:font-size-asian="9pt" style:font-name-complex="Arial1" style:font-size-complex="10pt" style:font-weight-complex="bold"/>
    </style:style>
    <style:style style:name="P34" style:family="paragraph" style:parent-style-name="Standard">
      <style:paragraph-properties fo:margin-left="0.3cm" fo:margin-right="0cm" fo:margin-top="0cm" fo:margin-bottom="0cm" fo:text-align="center" style:justify-single-word="false" fo:text-indent="0cm" style:auto-text-indent="false">
        <style:tab-stops>
          <style:tab-stop style:position="6.959cm"/>
        </style:tab-stops>
      </style:paragraph-properties>
    </style:style>
    <style:style style:name="P35" style:family="paragraph" style:parent-style-name="Standard">
      <style:paragraph-properties fo:line-height="100%" fo:text-align="center" style:justify-single-word="false" fo:break-before="page"/>
    </style:style>
    <style:style style:name="P36" style:family="paragraph" style:parent-style-name="Standard">
      <style:paragraph-properties fo:margin-left="0cm" fo:margin-right="0cm" fo:margin-top="0cm" fo:margin-bottom="0cm" fo:line-height="100%" fo:text-align="center" style:justify-single-word="false" fo:text-indent="-0.63cm" style:auto-text-indent="false"/>
    </style:style>
    <style:style style:name="P37" style:family="paragraph" style:parent-style-name="Standard">
      <style:paragraph-properties fo:margin-left="0.318cm" fo:margin-right="0cm" fo:margin-top="0cm" fo:margin-bottom="0cm" fo:line-height="100%" fo:text-align="center" style:justify-single-word="false" fo:text-indent="0cm" style:auto-text-indent="false"/>
    </style:style>
    <style:style style:name="P38" style:family="paragraph" style:parent-style-name="Standard">
      <style:paragraph-properties fo:margin-left="0.318cm" fo:margin-right="0cm" fo:margin-top="0cm" fo:margin-bottom="0cm" fo:line-height="100%" fo:text-align="center" style:justify-single-word="false" fo:text-indent="-0.63cm" style:auto-text-indent="false"/>
    </style:style>
    <style:style style:name="P39" style:family="paragraph" style:parent-style-name="Standard">
      <style:paragraph-properties fo:margin-left="0.06cm" fo:margin-right="0cm" fo:margin-top="0cm" fo:margin-bottom="0cm" fo:line-height="100%" fo:text-indent="0cm" style:auto-text-indent="false"/>
    </style:style>
    <style:style style:name="P40" style:family="paragraph" style:parent-style-name="Standard">
      <style:paragraph-properties fo:margin-left="0.409cm" fo:margin-right="0cm" fo:margin-top="0cm" fo:margin-bottom="0cm" fo:line-height="100%" fo:text-align="center" style:justify-single-word="false" fo:text-indent="0cm" style:auto-text-indent="false"/>
    </style:style>
    <style:style style:name="P41" style:family="paragraph" style:parent-style-name="Standard">
      <style:paragraph-properties fo:margin-left="0.309cm" fo:margin-right="0cm" fo:margin-top="0cm" fo:margin-bottom="0cm" fo:line-height="100%" fo:text-indent="0cm" style:auto-text-indent="false"/>
      <style:text-properties fo:font-size="12pt" style:font-size-asian="12pt" style:font-size-complex="12pt"/>
    </style:style>
    <style:style style:name="P42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</style:style>
    <style:style style:name="P43" style:family="paragraph" style:parent-style-name="No_20_Spacing">
      <style:paragraph-properties fo:text-align="end" style:justify-single-word="false"/>
    </style:style>
    <style:style style:name="P44" style:family="paragraph" style:parent-style-name="No_20_Spacing">
      <style:paragraph-properties fo:text-align="center" style:justify-single-word="false"/>
    </style:style>
    <style:style style:name="P45" style:family="paragraph" style:parent-style-name="No_20_Spacing">
      <style:paragraph-properties fo:margin-left="0cm" fo:margin-right="0cm" fo:text-align="end" style:justify-single-word="false" fo:text-indent="0.751cm" style:auto-text-indent="false"/>
      <style:text-properties fo:font-size="8pt" fo:font-weight="bold" style:font-size-asian="8pt" style:font-weight-asian="bold"/>
    </style:style>
    <style:style style:name="P46" style:family="paragraph" style:parent-style-name="No_20_Spacing" style:master-page-name="Standard">
      <style:paragraph-properties fo:margin-left="0cm" fo:margin-right="0cm" fo:text-align="end" style:justify-single-word="false" fo:text-indent="0cm" style:auto-text-indent="false" style:page-number="auto"/>
    </style:style>
    <style:style style:name="P47" style:family="paragraph" style:parent-style-name="No_20_Spacing">
      <style:paragraph-properties fo:margin-left="0cm" fo:margin-right="0cm" fo:text-align="end" style:justify-single-word="false" fo:text-indent="0cm" style:auto-text-indent="false"/>
    </style:style>
    <style:style style:name="P48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ize-complex="14pt"/>
    </style:style>
    <style:style style:name="T3" style:family="text">
      <style:text-properties fo:font-weight="bold" style:font-weight-asian="bold" style:font-size-complex="8pt"/>
    </style:style>
    <style:style style:name="T4" style:family="text">
      <style:text-properties fo:font-weight="bold" style:font-weight-asian="bold" style:font-size-complex="10pt"/>
    </style:style>
    <style:style style:name="T5" style:family="text">
      <style:text-properties fo:font-weight="bold" style:font-weight-asian="bold" style:font-size-complex="10pt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8pt" fo:font-weight="bold" style:font-size-asian="8pt" style:font-weight-asian="bold"/>
    </style:style>
    <style:style style:name="T8" style:family="text">
      <style:text-properties fo:font-size="8pt" fo:font-weight="bold" fo:background-color="#ffff00" style:font-size-asian="8pt" style:font-weight-asian="bold"/>
    </style:style>
    <style:style style:name="T9" style:family="text">
      <style:text-properties fo:font-size="8pt" style:font-size-asian="8pt" style:font-size-complex="8pt"/>
    </style:style>
    <style:style style:name="T10" style:family="text">
      <style:text-properties fo:font-size="10pt" fo:font-weight="bold" style:font-size-asian="10pt" style:font-weight-asian="bold" style:font-size-complex="8pt"/>
    </style:style>
    <style:style style:name="T11" style:family="text">
      <style:text-properties fo:font-size="10pt" style:font-size-asian="10pt" style:font-size-complex="8pt"/>
    </style:style>
    <style:style style:name="T12" style:family="text">
      <style:text-properties fo:font-size="10pt" fo:language="en" fo:country="US" fo:font-weight="bold" style:font-size-asian="10pt" style:font-weight-asian="bold" style:font-size-complex="8pt"/>
    </style:style>
    <style:style style:name="T13" style:family="text">
      <style:text-properties fo:language="en" fo:country="US"/>
    </style:style>
    <style:style style:name="T14" style:family="text">
      <style:text-properties fo:language="en" fo:country="US" fo:font-weight="bold" style:font-weight-asian="bold"/>
    </style:style>
    <style:style style:name="T15" style:family="text">
      <style:text-properties fo:language="en" fo:country="US" fo:font-weight="bold" style:font-weight-asian="bold" style:font-size-complex="8pt"/>
    </style:style>
    <style:style style:name="T16" style:family="text">
      <style:text-properties fo:language="en" fo:country="US" style:font-size-complex="10pt"/>
    </style:style>
    <style:style style:name="T17" style:family="text">
      <style:text-properties fo:language="en" fo:country="US" style:font-size-complex="10pt" style:font-weight-complex="bold"/>
    </style:style>
    <style:style style:name="T18" style:family="text">
      <style:text-properties fo:language="en" fo:country="US" style:font-weight-complex="bold"/>
    </style:style>
    <style:style style:name="T19" style:family="text">
      <style:text-properties fo:font-size="18pt" fo:font-weight="bold" style:font-size-asian="18pt" style:font-weight-asian="bold"/>
    </style:style>
    <style:style style:name="T20" style:family="text">
      <style:text-properties fo:font-size="18pt" fo:font-style="italic" fo:font-weight="bold" style:font-size-asian="18pt" style:font-style-asian="italic" style:font-weight-asian="bold" style:font-weight-complex="bold"/>
    </style:style>
    <style:style style:name="T21" style:family="text">
      <style:text-properties fo:font-size="12pt" fo:font-weight="bold" style:font-size-asian="12pt" style:font-weight-asian="bold" style:font-size-complex="14pt"/>
    </style:style>
    <style:style style:name="T22" style:family="text">
      <style:text-properties fo:font-size="12pt" fo:font-weight="bold" style:font-size-asian="12pt" style:font-weight-asian="bold" style:font-size-complex="8pt"/>
    </style:style>
    <style:style style:name="T23" style:family="text">
      <style:text-properties fo:font-size="12pt" fo:font-weight="bold" style:font-size-asian="12pt" style:font-weight-asian="bold" style:font-size-complex="12pt"/>
    </style:style>
    <style:style style:name="T24" style:family="text">
      <style:text-properties fo:font-size="12pt" fo:font-weight="bold" fo:background-color="#ffff00" style:font-size-asian="12pt" style:font-weight-asian="bold" style:font-size-complex="12pt"/>
    </style:style>
    <style:style style:name="T25" style:family="text">
      <style:text-properties fo:font-size="12pt" style:font-size-asian="12pt" style:font-size-complex="8pt"/>
    </style:style>
    <style:style style:name="T26" style:family="text">
      <style:text-properties fo:font-size="12pt" style:font-size-asian="12pt" style:font-size-complex="10pt"/>
    </style:style>
    <style:style style:name="T27" style:family="text">
      <style:text-properties fo:font-size="12pt" style:font-size-asian="12pt" style:font-size-complex="12pt"/>
    </style:style>
    <style:style style:name="T28" style:family="text">
      <style:text-properties fo:font-size="12pt" fo:language="en" fo:country="US" fo:font-weight="bold" style:font-size-asian="12pt" style:font-weight-asian="bold" style:font-size-complex="8pt"/>
    </style:style>
    <style:style style:name="T29" style:family="text">
      <style:text-properties style:font-size-complex="8pt"/>
    </style:style>
    <style:style style:name="T30" style:family="text">
      <style:text-properties style:font-size-complex="12pt"/>
    </style:style>
    <style:style style:name="T31" style:family="text">
      <style:text-properties style:font-name="Cambria" fo:font-size="12pt" fo:font-weight="bold" style:font-size-asian="12pt" style:font-weight-asian="bold" style:font-size-complex="12pt"/>
    </style:style>
    <style:style style:name="T32" style:family="text">
      <style:text-properties style:font-name="Cambria" fo:font-size="12pt" fo:font-weight="bold" fo:background-color="#ffff00" style:font-size-asian="12pt" style:font-weight-asian="bold" style:font-size-complex="12pt"/>
    </style:style>
    <style:style style:name="T33" style:family="text">
      <style:text-properties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34" style:family="text">
      <style:text-properties style:font-name="Cambria" fo:font-size="12pt" fo:font-style="italic" fo:font-weight="bold" style:font-size-asian="12pt" style:font-style-asian="italic" style:font-weight-asian="bold" style:font-size-complex="12pt"/>
    </style:style>
    <style:style style:name="T35" style:family="text">
      <style:text-properties fo:font-size="9pt" fo:font-weight="bold" style:font-size-asian="9pt" style:font-weight-asian="bold" style:font-size-complex="8pt"/>
    </style:style>
    <style:style style:name="T36" style:family="text">
      <style:text-properties fo:font-size="16pt" style:font-size-asian="16pt"/>
    </style:style>
    <style:style style:name="T37" style:family="text">
      <style:text-properties fo:font-size="16pt" fo:font-weight="bold" style:font-size-asian="16pt" style:font-weight-asian="bold" style:font-size-complex="10pt"/>
    </style:style>
    <style:style style:name="T38" style:family="text">
      <style:text-properties fo:color="#000000" fo:font-size="12pt" fo:font-weight="bold" style:font-size-asian="12pt" style:font-weight-asian="bold" style:font-size-complex="12pt"/>
    </style:style>
    <style:style style:name="T39" style:family="text">
      <style:text-properties fo:color="#000000" fo:font-size="12pt" fo:font-weight="bold" fo:background-color="#ffff00" style:font-size-asian="12pt" style:font-weight-asian="bold" style:font-size-complex="12pt"/>
    </style:style>
    <style:style style:name="T40" style:family="text">
      <style:text-properties fo:color="#000000" style:font-name="Cambria" fo:font-size="12pt" fo:font-weight="bold" fo:background-color="#ffff00" style:font-size-asian="12pt" style:font-weight-asian="bold" style:font-size-complex="12pt"/>
    </style:style>
    <style:style style:name="T41" style:family="text">
      <style:text-properties fo:color="#000000" style:font-name="Cambria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/>
    </style:style>
    <style:style style:name="T42" style:family="text">
      <style:text-properties fo:color="#000000" style:font-name="Arial" fo:font-size="10pt" fo:font-weight="bold" style:font-size-asian="10pt" style:font-weight-asian="bold" style:font-name-complex="Arial1" style:font-size-complex="8pt"/>
    </style:style>
    <style:style style:name="T43" style:family="text">
      <style:text-properties fo:color="#000000" style:font-name="Arial" fo:font-size="10pt" fo:language="en" fo:country="US" fo:font-weight="bold" style:font-size-asian="10pt" style:font-weight-asian="bold" style:font-name-complex="Arial1" style:font-size-complex="8pt"/>
    </style:style>
    <style:style style:name="T44" style:family="text">
      <style:text-properties style:font-name="Arial" fo:font-size="9pt" fo:font-weight="bold" style:font-name-asian="Calibri1" style:font-size-asian="9pt" style:font-weight-asian="bold" style:font-name-complex="Arial1" style:font-size-complex="10pt"/>
    </style:style>
    <style:style style:name="T45" style:family="text">
      <style:text-properties style:font-name="Arial" fo:font-size="9pt" fo:font-weight="bold" style:font-name-asian="Calibri1" style:font-size-asian="9pt" style:font-weight-asian="bold" style:font-name-complex="Arial1" style:font-size-complex="10pt" style:font-weight-complex="bold"/>
    </style:style>
    <style:style style:name="T46" style:family="text">
      <style:text-properties style:font-name="Arial" fo:font-size="9pt" style:font-name-asian="Calibri1" style:font-size-asian="9pt" style:font-name-complex="Arial1" style:font-size-complex="10pt"/>
    </style:style>
    <style:style style:name="T47" style:family="text">
      <style:text-properties style:font-name="Arial" fo:font-size="9pt" style:font-name-asian="Calibri1" style:font-size-asian="9pt" style:font-name-complex="Arial1" style:font-size-complex="10pt" style:font-weight-complex="bold"/>
    </style:style>
    <style:style style:name="T48" style:family="text">
      <style:text-properties style:font-name="Arial" fo:font-size="9pt" fo:font-style="italic" style:font-name-asian="Calibri1" style:font-size-asian="9pt" style:font-style-asian="italic" style:font-name-complex="Arial1" style:font-size-complex="10pt"/>
    </style:style>
    <style:style style:name="T49" style:family="text">
      <style:text-properties style:font-name="Arial" fo:font-size="9pt" fo:language="en" fo:country="US" fo:font-style="italic" style:font-name-asian="Calibri1" style:font-size-asian="9pt" style:font-style-asian="italic" style:font-name-complex="Arial1" style:font-size-complex="10pt"/>
    </style:style>
    <style:style style:name="T50" style:family="text">
      <style:text-properties style:font-name="Arial" fo:font-size="10pt" fo:font-weight="bold" style:font-name-asian="Calibri1" style:font-size-asian="10pt" style:font-weight-asian="bold" style:font-name-complex="Arial1" style:font-size-complex="10pt" style:font-weight-complex="bold"/>
    </style:style>
    <style:style style:name="T51" style:family="text">
      <style:text-properties style:font-name="Arial" fo:font-style="italic" fo:font-weight="bold" style:font-style-asian="italic" style:font-weight-asian="bold" style:font-name-complex="Arial1" style:font-size-complex="10pt" style:font-style-complex="italic"/>
    </style:style>
    <style:style style:name="T52" style:family="text">
      <style:text-properties style:font-size-complex="10pt"/>
    </style:style>
    <style:style style:name="T53" style:family="text">
      <style:text-properties style:font-size-complex="10pt" style:font-weight-complex="bold"/>
    </style:style>
    <style:style style:name="T54" style:family="text">
      <style:text-properties style:font-weight-complex="bold"/>
    </style:style>
    <style:style style:name="T55" style:family="text">
      <style:text-properties fo:font-size="14pt" fo:font-weight="bold" style:font-size-asian="14pt" style:font-weight-asian="bold" style:font-size-complex="10pt"/>
    </style:style>
    <style:style style:name="T56" style:family="text">
      <style:text-properties fo:font-size="14pt" fo:font-style="italic" fo:font-weight="bold" style:font-size-asian="14pt" style:font-style-asian="italic" style:font-weight-asian="bold" style:font-weight-complex="bold"/>
    </style:style>
    <style:style style:name="T57" style:family="text">
      <style:text-properties fo:font-size="14pt" style:font-size-asian="14pt" style:font-size-complex="12pt" style:font-weight-complex="bold"/>
    </style:style>
    <style:style style:name="T58" style:family="text">
      <style:text-properties style:font-name="Calibri" fo:font-size="14pt" style:font-name-asian="Calibri1" style:font-size-asian="14pt" style:font-name-complex="Times New Roman"/>
    </style:style>
    <style:style style:name="T59" style:family="text">
      <style:text-properties fo:language="ru" fo:country="RU" fo:font-weight="bold" style:font-weight-asian="bold"/>
    </style:style>
    <style:style style:name="fr1" style:family="graphic" style:parent-style-name="Graphics">
      <style:graphic-properties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OLE">
      <style:graphic-properties style:horizontal-pos="center" style:horizontal-rel="paragraph" draw:ole-draw-aspect="1" draw:visible-area-top="0cm" draw:visible-area-width="6.271cm" draw:visible-area-height="6.668cm"/>
    </style:style>
    <style:style style:name="fr4" style:family="graphic" style:parent-style-name="OLE">
      <style:graphic-properties style:horizontal-pos="center" style:horizontal-rel="paragraph" draw:ole-draw-aspect="1" draw:visible-area-top="0cm" draw:visible-area-width="6.244cm" draw:visible-area-height="6.615cm"/>
    </style:style>
    <style:style style:name="fr5" style:family="graphic" style:parent-style-name="OLE">
      <style:graphic-properties style:horizontal-pos="center" style:horizontal-rel="paragraph" draw:ole-draw-aspect="1" draw:visible-area-top="0cm" draw:visible-area-width="6.297cm" draw:visible-area-height="6.615cm"/>
    </style:style>
    <style:style style:name="fr6" style:family="graphic" style:parent-style-name="OLE">
      <style:graphic-properties style:vertical-pos="top" style:vertical-rel="paragraph" style:horizontal-pos="center" style:horizontal-rel="paragraph" draw:ole-draw-aspect="1" draw:visible-area-top="0cm" draw:visible-area-width="6.297cm" draw:visible-area-height="6.615cm"/>
    </style:style>
    <style:style style:name="fr7" style:family="graphic" style:parent-style-name="OLE">
      <style:graphic-properties style:vertical-pos="top" style:vertical-rel="paragraph" style:horizontal-pos="center" style:horizontal-rel="paragraph" draw:ole-draw-aspect="1" draw:visible-area-top="0cm" draw:visible-area-width="6.297cm" draw:visible-area-height="6.694cm"/>
    </style:style>
    <style:style style:name="fr8" style:family="graphic" style:parent-style-name="OLE">
      <style:graphic-properties style:vertical-pos="top" style:vertical-rel="paragraph" style:horizontal-pos="center" style:horizontal-rel="paragraph" draw:ole-draw-aspect="1" draw:visible-area-top="0cm" draw:visible-area-width="11.298cm" draw:visible-area-height="10.901cm"/>
    </style:style>
    <style:style style:name="fr9" style:family="graphic" style:parent-style-name="OLE">
      <style:graphic-properties style:horizontal-pos="center" style:horizontal-rel="paragraph" draw:ole-draw-aspect="1" draw:visible-area-top="0cm" draw:visible-area-width="10.081cm" draw:visible-area-height="9.631cm"/>
    </style:style>
    <style:style style:name="fr10" style:family="graphic" style:parent-style-name="OLE">
      <style:graphic-properties style:horizontal-pos="center" style:horizontal-rel="paragraph" draw:ole-draw-aspect="1" draw:visible-area-top="0cm" draw:visible-area-width="6.985cm" draw:visible-area-height="6.72cm"/>
    </style:style>
    <style:style style:name="fr11" style:family="graphic" style:parent-style-name="OLE">
      <style:graphic-properties style:horizontal-pos="center" style:horizontal-rel="paragraph" draw:ole-draw-aspect="1" draw:visible-area-top="0cm" draw:visible-area-width="11.033cm" draw:visible-area-height="10.98cm"/>
    </style:style>
    <style:style style:name="fr12" style:family="graphic" style:parent-style-name="OLE">
      <style:graphic-properties style:horizontal-pos="center" style:horizontal-rel="paragraph" draw:ole-draw-aspect="1" draw:visible-area-top="0cm" draw:visible-area-width="5.689cm" draw:visible-area-height="5.477cm"/>
    </style:style>
    <style:style style:name="fr13" style:family="graphic" style:parent-style-name="OLE">
      <style:graphic-properties style:horizontal-pos="center" style:horizontal-rel="paragraph" draw:ole-draw-aspect="1" draw:visible-area-top="0cm" draw:visible-area-width="8.758cm" draw:visible-area-height="6.826cm"/>
    </style:style>
    <style:style style:name="fr14" style:family="graphic" style:parent-style-name="OLE">
      <style:graphic-properties style:horizontal-pos="center" style:horizontal-rel="paragraph" draw:ole-draw-aspect="1" draw:visible-area-top="0cm" draw:visible-area-width="5.45cm" draw:visible-area-height="5.45cm"/>
    </style:style>
    <style:style style:name="fr15" style:family="graphic" style:parent-style-name="OLE">
      <style:graphic-properties style:horizontal-pos="center" style:horizontal-rel="paragraph" draw:ole-draw-aspect="1" draw:visible-area-top="0cm" draw:visible-area-width="10.795cm" draw:visible-area-height="10.345cm"/>
    </style:style>
    <style:style style:name="fr16" style:family="graphic" style:parent-style-name="OLE">
      <style:graphic-properties style:horizontal-pos="center" style:horizontal-rel="paragraph" draw:ole-draw-aspect="1" draw:visible-area-top="0cm" draw:visible-area-width="3.466cm" draw:visible-area-height="3.519cm"/>
    </style:style>
    <style:style style:name="fr17" style:family="graphic" style:parent-style-name="OLE">
      <style:graphic-properties style:horizontal-pos="center" style:horizontal-rel="paragraph" draw:ole-draw-aspect="1" draw:visible-area-top="0cm" draw:visible-area-width="5.609cm" draw:visible-area-height="5.424cm"/>
    </style:style>
    <style:style style:name="fr18" style:family="graphic" style:parent-style-name="OLE">
      <style:graphic-properties style:horizontal-pos="center" style:horizontal-rel="paragraph" draw:ole-draw-aspect="1" draw:visible-area-top="0cm" draw:visible-area-width="10.504cm" draw:visible-area-height="10.16cm"/>
    </style:style>
    <style:style style:name="fr19" style:family="graphic" style:parent-style-name="OLE">
      <style:graphic-properties style:horizontal-pos="center" style:horizontal-rel="paragraph" draw:ole-draw-aspect="1" draw:visible-area-top="0cm" draw:visible-area-width="5.689cm" draw:visible-area-height="5.371cm"/>
    </style:style>
    <style:style style:name="fr20" style:family="graphic" style:parent-style-name="OLE">
      <style:graphic-properties style:horizontal-pos="center" style:horizontal-rel="paragraph" draw:ole-draw-aspect="1" draw:visible-area-top="0cm" draw:visible-area-width="5.556cm" draw:visible-area-height="5.292cm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29" draw:style-name="gr1" draw:text-style-name="P48" svg:width="7.723cm" svg:height="2.733cm" svg:x="0cm" svg:y="0cm">
        <draw:image xlink:href="Pictures/10000000000001940000008F5BF7CFA5.png" xlink:type="simple" xlink:show="embed" xlink:actuate="onLoad">
          <text:p/>
        </draw:image>
      </draw:frame>
      <draw:frame text:anchor-type="page" text:anchor-page-number="0" draw:z-index="2" draw:name="Picture 51" draw:style-name="gr1" draw:text-style-name="P48" svg:width="3.128cm" svg:height="3.25cm" svg:x="0cm" svg:y="0cm">
        <draw:image xlink:href="Pictures/100002010000010F00000119300EB317.png" xlink:type="simple" xlink:show="embed" xlink:actuate="onLoad">
          <text:p/>
        </draw:image>
      </draw:frame>
      <draw:frame text:anchor-type="page" text:anchor-page-number="0" draw:z-index="4" draw:name="Picture 52" draw:style-name="gr1" draw:text-style-name="P48" svg:width="3.169cm" svg:height="3.208cm" svg:x="0cm" svg:y="0cm">
        <draw:image xlink:href="Pictures/100002010000011200000116773A67C5.png" xlink:type="simple" xlink:show="embed" xlink:actuate="onLoad">
          <text:p/>
        </draw:image>
      </draw:frame>
      <draw:frame text:anchor-type="page" text:anchor-page-number="0" draw:z-index="6" draw:name="Picture 55" draw:style-name="gr1" draw:text-style-name="P48" svg:width="3.596cm" svg:height="3.335cm" svg:x="0cm" svg:y="0cm">
        <draw:image xlink:href="Pictures/10000000000000C6000000BC17C543C0.jpg" xlink:type="simple" xlink:show="embed" xlink:actuate="onLoad">
          <text:p/>
        </draw:image>
      </draw:frame>
      <draw:frame text:anchor-type="page" text:anchor-page-number="0" draw:z-index="8" draw:name="Picture 83" draw:style-name="gr1" draw:text-style-name="P48" svg:width="3.269cm" svg:height="3.365cm" svg:x="0cm" svg:y="0cm">
        <draw:image xlink:href="Pictures/10000000000000C7000000BCF5C2BE70.jpg" xlink:type="simple" xlink:show="embed" xlink:actuate="onLoad">
          <text:p/>
        </draw:image>
      </draw:frame>
      <draw:frame text:anchor-type="page" text:anchor-page-number="0" draw:z-index="10" draw:name="Picture 114" draw:style-name="gr1" draw:text-style-name="P48" svg:width="3.342cm" svg:height="3.559cm" svg:x="0cm" svg:y="0cm">
        <draw:image xlink:href="Pictures/10000201000001210000013442B155A0.png" xlink:type="simple" xlink:show="embed" xlink:actuate="onLoad">
          <text:p/>
        </draw:image>
      </draw:frame>
      <draw:frame text:anchor-type="page" text:anchor-page-number="0" draw:z-index="12" draw:name="Picture 26" draw:style-name="gr2" draw:text-style-name="P48" svg:width="3.327cm" svg:height="3.544cm" svg:x="0cm" svg:y="0cm">
        <draw:image xlink:href="Pictures/1000000000000138000001368FBE9C01.jpg" xlink:type="simple" xlink:show="embed" xlink:actuate="onLoad">
          <text:p/>
        </draw:image>
      </draw:frame>
      <draw:frame text:anchor-type="page" text:anchor-page-number="0" draw:z-index="14" draw:name="Picture 26" draw:style-name="gr2" draw:text-style-name="P48" svg:width="3.372cm" svg:height="3.444cm" svg:x="0cm" svg:y="0cm">
        <draw:image xlink:href="Pictures/100000000000011800000105C1077126.jpg" xlink:type="simple" xlink:show="embed" xlink:actuate="onLoad">
          <text:p/>
        </draw:image>
      </draw:frame>
      <draw:frame text:anchor-type="page" text:anchor-page-number="0" draw:z-index="16" draw:name="Picture 27" draw:style-name="gr2" draw:text-style-name="P48" svg:width="3.389cm" svg:height="3.44cm" svg:x="0cm" svg:y="0cm">
        <draw:image xlink:href="Pictures/100000000000013D00000138584ABC00.jpg" xlink:type="simple" xlink:show="embed" xlink:actuate="onLoad">
          <text:p/>
        </draw:image>
      </draw:frame>
      <text:p text:style-name="P46"><text:span text:style-name="T1">Салон </text:span><text:span text:style-name="T59">№ 37</text:span><text:span text:style-name="T1"> <text:s/></text:span><text:span text:style-name="T59">Двери от лучших производителей.</text:span></text:p>
      <text:p text:style-name="P47"><text:span text:style-name="T59">Аксайский проспект (между Алмазом и МЕГА ) </text:span></text:p>
      <text:p text:style-name="P47"><text:span text:style-name="T59">Рынок (Строй дракар) улица на которой сфетофор отнего 150 метров.</text:span></text:p>
      <text:p text:style-name="P47"><draw:frame draw:style-name="fr1" text:anchor-type="char" svg:width="7.722cm" svg:height="2.732cm" draw:z-index="1"><draw:image xlink:href="Pictures/10000000000001940000008F5BF7CFA5.png" xlink:type="simple" xlink:show="embed" xlink:actuate="onLoad"/></draw:frame><text:span text:style-name="T59"/></text:p>
      <text:p text:style-name="P43"><text:span text:style-name="T1"><text:s text:c="57"/></text:span><text:bookmark-start text:name="_Hlk488503721"/><text:bookmark-end text:name="_Hlk488503721"/></text:p>
      <text:p text:style-name="P44"><text:span text:style-name="T19">Прайс действует с 20.02.2019г.</text:span></text:p>
      <text:p text:style-name="P45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4"/>
          </table:table-cell>
          <table:table-cell table:style-name="Таблица1.A1" office:value-type="string">
            <text:p text:style-name="P7"><text:span text:style-name="T21">Двери входные Россия г. Йошкар-Ола</text:span></text:p>
          </table:table-cell>
          <table:table-cell table:style-name="Таблица1.A1" table:number-columns-spanned="2" office:value-type="string">
            <text:p text:style-name="P7"><text:span text:style-name="T21"/></text:p>
          </table:table-cell>
          <table:covered-table-cell/>
          <table:table-cell table:style-name="Таблица1.A1" table:number-columns-spanned="2" office:value-type="string">
            <text:p text:style-name="P20"><text:span text:style-name="T2">Розница 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1</text:span></text:p>
          </table:table-cell>
          <table:table-cell table:style-name="Таблица1.A1" office:value-type="string">
            <text:p text:style-name="P7"><draw:frame draw:style-name="fr3" text:anchor-type="paragraph" svg:width="1cm" svg:height="1cm" draw:z-index="18"><draw:object-ole xlink:href="./Obj100" xlink:type="simple" xlink:show="embed" xlink:actuate="onLoad"/><draw:image xlink:href="./ObjectReplacements/Obj100" xlink:type="simple" xlink:show="embed" xlink:actuate="onLoad"/></draw:frame><text:span text:style-name="T22">Дверь « ст-2 ровная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ь ,Металл </text:span><text:span text:style-name="T3">1,8мм.</text:span><text:span text:style-name="T29"> <text:s text:c="2"/>, смежный замок «</text:span><text:span text:style-name="T3">Г 15.12 </text:span><text:span text:style-name="T29"><text:s/>сувальдный + </text:span><text:span text:style-name="T3">цилиндр</text:span><text:span text:style-name="T29"> (Апекс К/К англ. Кл. 70 равная ) » , ручка </text:span><text:span text:style-name="T3">«Apecs»</text:span><text:span text:style-name="T29"> хром, глазок «</text:span><text:span text:style-name="T3">Armadillo</text:span><text:span text:style-name="T29">»,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меламин (6мм) <text:s text:c="4"/></text:span><text:span text:style-name="T3">ВЕНГЕ <text:s text:c="2"/></text:span><text:span text:style-name="T29">(влагостойкая).</text:span></text:p>
          </table:table-cell>
          <table:table-cell table:style-name="Таблица1.A1" table:number-columns-spanned="2" office:value-type="string">
            <text:p text:style-name="P24"/>
            <text:p text:style-name="P27"/>
            <text:p text:style-name="P42"><text:span text:style-name="T31"/></text:p>
          </table:table-cell>
          <table:covered-table-cell/>
          <table:table-cell table:style-name="Таблица1.A1" table:number-columns-spanned="2" office:value-type="string">
            <text:p text:style-name="P25"/>
            <text:p text:style-name="P25"/>
            <text:p text:style-name="P30"><text:span text:style-name="T31">12 30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3"/>
          </table:table-cell>
          <table:table-cell table:style-name="Таблица1.A1" office:value-type="string">
            <text:p text:style-name="P7"><draw:frame draw:style-name="fr3" text:anchor-type="paragraph" svg:width="1cm" svg:height="1cm" draw:z-index="19"><draw:object-ole xlink:href="./Obj101" xlink:type="simple" xlink:show="embed" xlink:actuate="onLoad"/><draw:image xlink:href="./ObjectReplacements/Obj101" xlink:type="simple" xlink:show="embed" xlink:actuate="onLoad"/></draw:frame><text:span text:style-name="T22">Дверь « ст-2 ровная ( 1900 / 1800 ) »</text:span></text:p>
            <text:p text:style-name="P6"><text:span text:style-name="T29">970/870*(1900/1800)*80мм.</text:span><text:span text:style-name="T3">полотно цельногнутое</text:span><text:span text:style-name="T29"> , 90мм-короб , нар. Отделка- антик медь ,Металл </text:span><text:span text:style-name="T3">1,8мм.</text:span><text:span text:style-name="T29"> <text:s text:c="2"/>, смежный замок «</text:span><text:span text:style-name="T3">Г 15.12 </text:span><text:span text:style-name="T29"><text:s/>сувальдный + </text:span><text:span text:style-name="T3">цилиндр</text:span><text:span text:style-name="T29"> (Апекс К/К англ. Кл. 70 равная ) » , ручка </text:span><text:span text:style-name="T3">«Apecs»</text:span><text:span text:style-name="T29"> хром, глазок «</text:span><text:span text:style-name="T3">Armadillo</text:span><text:span text:style-name="T29">»,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меламин (6мм) <text:s text:c="4"/></text:span><text:span text:style-name="T3">ВЕНГЕ <text:s text:c="2"/></text:span><text:span text:style-name="T29">(влагостойкая).</text:span></text:p>
          </table:table-cell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table:number-columns-spanned="2" office:value-type="string">
            <text:p text:style-name="P25"/>
            <text:p text:style-name="P25"/>
            <text:p text:style-name="P25"/>
            <text:p text:style-name="P30"><text:span text:style-name="T31">1310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2</text:span></text:p>
          </table:table-cell>
          <table:table-cell table:style-name="Таблица1.A1" office:value-type="string">
            <text:p text:style-name="P7"><draw:frame draw:style-name="fr4" text:anchor-type="paragraph" svg:width="1cm" svg:height="1cm" draw:z-index="20"><draw:object-ole xlink:href="./Obj102" xlink:type="simple" xlink:show="embed" xlink:actuate="onLoad"/><draw:image xlink:href="./ObjectReplacements/Obj102" xlink:type="simple" xlink:show="embed" xlink:actuate="onLoad"/></draw:frame><text:span text:style-name="T3"> </text:span><text:span text:style-name="T22">Дверь « Фреза Береза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красный ,Металл </text:span><text:span text:style-name="T3">1,8мм.</text:span><text:span text:style-name="T29"> <text:s/>, смежный замок «</text:span><text:span text:style-name="T3">Г 15.12 </text:span><text:span text:style-name="T29">сувальдный + </text:span><text:span text:style-name="T3">цилиндр</text:span><text:span text:style-name="T29"> (Апекс К/К англ. Кл. 70 равная ) » , ручка «</text:span><text:span text:style-name="T3">Apecs</text:span><text:span text:style-name="T29">» хром , задвижка </text:span><text:span text:style-name="T3">«Apecs»</text:span><text:span text:style-name="T29">хром, глазок «</text:span><text:span text:style-name="T3">Armadillo</text:span><text:span text:style-name="T29">», 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6мм. </text:span><text:span text:style-name="T3">БЕРЕЗА</text:span></text:p>
          </table:table-cell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3 95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3</text:span></text:p>
          </table:table-cell>
          <table:table-cell table:style-name="Таблица1.A1" office:value-type="string">
            <text:p text:style-name="P7"><draw:frame draw:style-name="fr5" text:anchor-type="paragraph" svg:width="1cm" svg:height="1cm" draw:z-index="21"><draw:object-ole xlink:href="./Obj103" xlink:type="simple" xlink:show="embed" xlink:actuate="onLoad"/><draw:image xlink:href="./ObjectReplacements/Obj103" xlink:type="simple" xlink:show="embed" xlink:actuate="onLoad"/></draw:frame><text:span text:style-name="T3"> </text:span><text:span text:style-name="T22">Дверь « Фреза Венге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красный ,Металл </text:span><text:span text:style-name="T3">1,8мм.</text:span><text:span text:style-name="T29"> <text:s/>, смежный замок «</text:span><text:span text:style-name="T3">Г 15.12 </text:span><text:span text:style-name="T29">сувальдный + </text:span><text:span text:style-name="T3">цилиндр</text:span><text:span text:style-name="T29"> (Апекс К/К англ. Кл. 70 равная ) » , ручка «</text:span><text:span text:style-name="T3">Apecs</text:span><text:span text:style-name="T29">» хром , задвижка </text:span><text:span text:style-name="T3">«Apecs»</text:span><text:span text:style-name="T29">хром, глазок «</text:span><text:span text:style-name="T3">Armadillo</text:span><text:span text:style-name="T29">», 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6мм. </text:span><text:span text:style-name="T3">ВЕНГЕ</text:span></text:p>
          </table:table-cell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3 95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4</text:span></text:p>
          </table:table-cell>
          <table:table-cell table:style-name="Таблица1.A1" office:value-type="string">
            <text:p text:style-name="P7"><draw:frame draw:style-name="fr6" text:anchor-type="paragraph" svg:width="1cm" svg:height="1cm" draw:z-index="22"><draw:object-ole xlink:href="./Obj104" xlink:type="simple" xlink:show="embed" xlink:actuate="onLoad"/><draw:image xlink:href="./ObjectReplacements/Obj104" xlink:type="simple" xlink:show="embed" xlink:actuate="onLoad"/></draw:frame><text:span text:style-name="T22">Дверь « Фреза Беленый Дуб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</text:span><text:soft-page-break/><text:span text:style-name="T29">красный ,Металл </text:span><text:span text:style-name="T3">1,8мм.</text:span><text:span text:style-name="T29"> <text:s/>, смежный замок «</text:span><text:span text:style-name="T3">Г 15.12 </text:span><text:span text:style-name="T29">сувальдный + </text:span><text:span text:style-name="T3">цилиндр</text:span><text:span text:style-name="T29"> (Апекс К/К англ. Кл. 70 равная ) » , ручка «</text:span><text:span text:style-name="T3">Apecs</text:span><text:span text:style-name="T29">» хром , задвижка </text:span><text:span text:style-name="T3">«Apecs»</text:span><text:span text:style-name="T29">хром, глазок «</text:span><text:span text:style-name="T3">Armadillo</text:span><text:span text:style-name="T29">», 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6мм. </text:span><text:span text:style-name="T3">БЕЛЕНЫЙ ДУБ </text:span><text:span text:style-name="T29"><text:s/></text:span></text:p>
          </table:table-cell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3 95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5</text:span></text:p>
          </table:table-cell>
          <table:table-cell table:style-name="Таблица1.A1" office:value-type="string">
            <text:p text:style-name="P7"><draw:frame draw:style-name="fr7" text:anchor-type="paragraph" svg:width="1cm" svg:height="1cm" draw:z-index="23"><draw:object-ole xlink:href="./Obj105" xlink:type="simple" xlink:show="embed" xlink:actuate="onLoad"/><draw:image xlink:href="./ObjectReplacements/Obj105" xlink:type="simple" xlink:show="embed" xlink:actuate="onLoad"/></draw:frame><text:span text:style-name="T22">Дверь « Металл / Металл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ь ,Металл </text:span><text:span text:style-name="T3">1,8мм</text:span><text:span text:style-name="T29">. <text:s text:c="2"/>, смежный замок «</text:span><text:span text:style-name="T3">Г 15.12 </text:span><text:span text:style-name="T29"><text:s/>сувальдный + </text:span><text:span text:style-name="T3">цилиндр</text:span><text:span text:style-name="T29"> (Апекс К/К англ. Кл. 70 равная ) » , ручка- «</text:span><text:span text:style-name="T3">Apecs</text:span><text:span text:style-name="T29">» хром , задвижка- «</text:span><text:span text:style-name="T3">Apecs</text:span><text:span text:style-name="T29">»хром , глазок «</text:span><text:span text:style-name="T3">Armadillo</text:span><text:span text:style-name="T29">» <text:s/>, утеплитель -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</text:span><text:span text:style-name="T3">МЕТАЛЛ АНТИК МЕДЬ</text:span><text:span text:style-name="T29"> .</text:span></text:p>
          </table:table-cell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4 85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6</text:span></text:p>
          </table:table-cell>
          <table:table-cell table:style-name="Таблица1.A1" office:value-type="string">
            <text:p text:style-name="P7"><text:span text:style-name="T22">Дверь « ст-1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красный ,Металл </text:span><text:span text:style-name="T3">2мм</text:span><text:span text:style-name="T29">. <text:s/>,замок1 «</text:span><text:span text:style-name="T3">Г 30.15</text:span><text:span text:style-name="T29">»,замок2 «</text:span><text:span text:style-name="T3">Г 32.01</text:span><text:span text:style-name="T29"> + </text:span><text:span text:style-name="T3">цилиндр</text:span><text:span text:style-name="T29"> <text:s/>(Апекс К/К Перф. 70 равная ) » , ручка- «</text:span><text:span text:style-name="T3">TIXX</text:span><text:span text:style-name="T29">» хром , задвижка- «</text:span><text:span text:style-name="T3">Apecs</text:span><text:span text:style-name="T29">»хром ,глазок «</text:span><text:span text:style-name="T3">Armadillo</text:span><text:span text:style-name="T29">» ,</text:span></text:p>
            <text:p text:style-name="P6"><text:span text:style-name="T29"><text:s/>утеплитель – минеральная вата </text:span><text:span text:style-name="T3">«</text:span><text:span text:style-name="T15">KNAUF</text:span><text:span text:style-name="T3">»,</text:span></text:p>
            <text:p text:style-name="P7"><draw:frame draw:style-name="fr5" text:anchor-type="paragraph" svg:width="1cm" svg:height="1cm" draw:z-index="24"><draw:object-ole xlink:href="./Obj106" xlink:type="simple" xlink:show="embed" xlink:actuate="onLoad"/><draw:image xlink:href="./ObjectReplacements/Obj106" xlink:type="simple" xlink:show="embed" xlink:actuate="onLoad"/></draw:frame><text:span text:style-name="T29">внутренняя отделка – меламин(6мм) </text:span><text:span text:style-name="T3"><text:s/>ВЕНГЕ <text:s/></text:span><text:span text:style-name="T29">(влагостойкая)</text:span></text:p>
          </table:table-cell>
          <table:table-cell table:style-name="Таблица1.A1" table:number-columns-spanned="2" office:value-type="string">
            <text:p text:style-name="P30"><text:span text:style-name="T23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5 20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7</text:span></text:p>
          </table:table-cell>
          <table:table-cell table:style-name="Таблица1.A1" office:value-type="string">
            <text:p text:style-name="P7"><draw:frame draw:style-name="fr5" text:anchor-type="paragraph" svg:width="1cm" svg:height="1cm" draw:z-index="25"><draw:object-ole xlink:href="./Obj107" xlink:type="simple" xlink:show="embed" xlink:actuate="onLoad"/><draw:image xlink:href="./ObjectReplacements/Obj107" xlink:type="simple" xlink:show="embed" xlink:actuate="onLoad"/></draw:frame><text:span text:style-name="T22">Дверь « Зеркало Клен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золотой ,Металл </text:span><text:span text:style-name="T3">1,8мм.</text:span><text:span text:style-name="T29"> <text:s/>, смежный замок «</text:span><text:span text:style-name="T3">Г 15.12 </text:span><text:span text:style-name="T29"><text:s/>сувальдный + </text:span><text:span text:style-name="T3">цилиндр</text:span><text:span text:style-name="T29"> (Апекс К/К англ. Кл. 75 равная ) » , ручка- «</text:span><text:span text:style-name="T3">Apecs</text:span><text:span text:style-name="T29">» хром , задвижка- «</text:span><text:span text:style-name="T3">Apecs</text:span><text:span text:style-name="T29">»хром, глазок «</text:span><text:span text:style-name="T3">Armadillo</text:span><text:span text:style-name="T29">» <text:s text:c="2"/>, утеплитель - 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2мм.) </text:span><text:span text:style-name="T3">« зеркало Ольга » </text:span><text:span text:style-name="T22"><text:s/>КЛЕН</text:span></text:p>
          </table:table-cell>
          <table:table-cell table:style-name="Таблица1.A1" table:number-columns-spanned="2" office:value-type="string">
            <text:p text:style-name="P30"><text:span text:style-name="T32"/></text:p>
          </table:table-cell>
          <table:covered-table-cell/>
          <table:table-cell table:style-name="Таблица1.A1" table:number-columns-spanned="2" office:value-type="string">
            <text:p text:style-name="P27"/>
            <text:p text:style-name="P27"/>
            <text:p text:style-name="P27"/>
            <text:p text:style-name="P30"><text:span text:style-name="T31">15 950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21"><text:span text:style-name="T7">8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26"><draw:object-ole xlink:href="./Obj108" xlink:type="simple" xlink:show="embed" xlink:actuate="onLoad"/><draw:image xlink:href="./ObjectReplacements/Obj108" xlink:type="simple" xlink:show="embed" xlink:actuate="onLoad"/></draw:frame><text:span text:style-name="T22">Дверь « Зеркало Венге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золотой ,Металл </text:span><text:span text:style-name="T3">1,8мм.</text:span><text:span text:style-name="T29"> <text:s/>, смежный замок «</text:span><text:span text:style-name="T3">Г 15.12 </text:span><text:span text:style-name="T29"><text:s/>сувальдный + </text:span><text:span text:style-name="T3">цилиндр</text:span><text:span text:style-name="T29"> (Апекс К/К англ. Кл. 75 равная ) » , ручка- «</text:span><text:span text:style-name="T3">Apecs</text:span><text:span text:style-name="T29">» хром , задвижка- «</text:span><text:span text:style-name="T3">Apecs</text:span><text:span text:style-name="T29">»хром, глазок «</text:span><text:span text:style-name="T3">Armadillo</text:span><text:span text:style-name="T29">» <text:s text:c="2"/>, утеплитель - минеральная ва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2мм.) </text:span><text:span text:style-name="T3">« зеркало Ольга » <text:s/></text:span><text:span text:style-name="T29"><text:s/></text:span><text:span text:style-name="T3">ВЕНГЕ .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5 9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9</text:span></text:p>
          </table:table-cell>
          <table:table-cell table:style-name="Таблица1.A1" table:number-columns-spanned="2" office:value-type="string">
            <text:p text:style-name="P7"><text:span text:style-name="T3"><text:s text:c="2"/></text:span><text:span text:style-name="T22">Дверь « Техно светлый »</text:span><draw:frame draw:style-name="fr1" text:anchor-type="char" svg:width="3.127cm" svg:height="3.249cm" draw:z-index="3"><draw:image xlink:href="Pictures/100002010000010F00000119300EB317.png" xlink:type="simple" xlink:show="embed" xlink:actuate="onLoad"/></draw:frame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черный ,Металл </text:span><text:span text:style-name="T3">2мм</text:span><text:span text:style-name="T29">. <text:s/>, давка на металле , замок1 «</text:span><text:span text:style-name="T3"> Гардиан 3211</text:span><text:span text:style-name="T10"> </text:span><text:span text:style-name="T3">+ цилиндр </text:span><text:span text:style-name="T29">(Апекс К/К Перф. 90 равная )»,замок2 «</text:span><text:span text:style-name="T3"> Гардиан 3001 </text:span><text:span text:style-name="T29">» 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6мм.) <text:s/></text:span><text:span text:style-name="T3">сборная экошпон светлый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7 850</text:span>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21"><text:span text:style-name="T7">10</text:span></text:p>
          </table:table-cell>
          <table:table-cell table:style-name="Таблица1.A1" table:number-columns-spanned="2" office:value-type="string">
            <text:p text:style-name="P7"><text:span text:style-name="T29"><text:s/></text:span><text:span text:style-name="T22">Дверь « Техно венге »</text:span><draw:frame draw:style-name="fr2" text:anchor-type="char" svg:width="3.168cm" svg:height="3.207cm" draw:z-index="5"><draw:image xlink:href="Pictures/100002010000011200000116773A67C5.png" xlink:type="simple" xlink:show="embed" xlink:actuate="onLoad"/></draw:frame></text:p>
            <text:p text:style-name="P7"><text:span text:style-name="T29">970/870*2050*80мм.</text:span><text:span text:style-name="T3">полотно цельногнутое</text:span><text:span text:style-name="T29"> , 90мм-короб , нар. отделка- антик черный ,Металл </text:span><text:span text:style-name="T3">2мм</text:span><text:span text:style-name="T29">. <text:s/>, давка на металле , замок1 «</text:span><text:span text:style-name="T3"> Гардиан 3211</text:span><text:span text:style-name="T10"> </text:span><text:span text:style-name="T3">+ цилиндр </text:span><text:span text:style-name="T29">(Апекс К/К Перф. 90 равная )»,замок2 «</text:span><text:span text:style-name="T3"> Гардиан 3001 </text:span><text:span text:style-name="T29">»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 </text:span><text:span text:style-name="T29">внутренняя отделка – фл(16мм.) <text:s/></text:span><text:span text:style-name="T3">сборная экошпон венге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7 8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1</text:span></text:p>
          </table:table-cell>
          <table:table-cell table:style-name="Таблица1.A1" table:number-columns-spanned="2" office:value-type="string">
            <text:p text:style-name="P7"><draw:frame draw:style-name="fr8" text:anchor-type="paragraph" svg:width="1cm" svg:height="1cm" draw:z-index="27"><draw:object-ole xlink:href="./Obj109" xlink:type="simple" xlink:show="embed" xlink:actuate="onLoad"/><draw:image xlink:href="./ObjectReplacements/Obj109" xlink:type="simple" xlink:show="embed" xlink:actuate="onLoad"/></draw:frame><text:span text:style-name="T3"> </text:span><text:span text:style-name="T22">Дверь « Техно светлая с зеркалом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черный ,Металл </text:span><text:span text:style-name="T3">2мм</text:span><text:span text:style-name="T29">. <text:s/>, давка на металле , замок1 «</text:span><text:span text:style-name="T3"> Гардиан 3211</text:span><text:span text:style-name="T10"> </text:span><text:span text:style-name="T3">+ цилиндр </text:span><text:span text:style-name="T29">(Апекс К/К Перф. 90 равная )»,замок2 «</text:span><text:span text:style-name="T3"> Гардиан 3001 </text:span><text:span text:style-name="T29">»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6мм.) <text:s/></text:span><text:span text:style-name="T3">сандал светлый 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0"><text:span text:style-name="T31"><text:s/></text:span></text:p>
            <text:p text:style-name="P30"><text:span text:style-name="T31">19 3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2</text:span></text:p>
          </table:table-cell>
          <table:table-cell table:style-name="Таблица1.A1" table:number-columns-spanned="2" office:value-type="string">
            <text:p text:style-name="P7"><draw:frame draw:style-name="fr9" text:anchor-type="paragraph" svg:width="1cm" svg:height="1cm" draw:z-index="28"><draw:object-ole xlink:href="./Obj110" xlink:type="simple" xlink:show="embed" xlink:actuate="onLoad"/><draw:image xlink:href="./ObjectReplacements/Obj110" xlink:type="simple" xlink:show="embed" xlink:actuate="onLoad"/></draw:frame><text:span text:style-name="T29"> </text:span><text:span text:style-name="T22">Дверь « Техно венге с зеркалом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черный ,Металл </text:span><text:span text:style-name="T3">2мм</text:span><text:span text:style-name="T29">. <text:s/>, давка на металле , замок1 «</text:span><text:span text:style-name="T3"> Гардиан 3211</text:span><text:span text:style-name="T10"> </text:span><text:span text:style-name="T3">+ цилиндр </text:span><text:span text:style-name="T29">(Апекс К/К Перф. 90 равная )»,замок2 «</text:span><text:span text:style-name="T3"> Гардиан 3001 </text:span><text:span text:style-name="T29">»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6мм.) <text:s/></text:span><text:span text:style-name="T3">венге структурный 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9 3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3</text:span></text:p>
          </table:table-cell>
          <table:table-cell table:style-name="Таблица1.A1" table:number-columns-spanned="2" office:value-type="string">
            <text:p text:style-name="P7"><draw:frame draw:style-name="fr10" text:anchor-type="paragraph" svg:width="1cm" svg:height="1cm" draw:z-index="29"><draw:object-ole xlink:href="./Obj111" xlink:type="simple" xlink:show="embed" xlink:actuate="onLoad"/><draw:image xlink:href="./ObjectReplacements/Obj111" xlink:type="simple" xlink:show="embed" xlink:actuate="onLoad"/></draw:frame><text:span text:style-name="T22">Дверь « 3-х контурная Антик черный »</text:span></text:p>
            <text:p text:style-name="P6"><text:span text:style-name="T29">970/870*2050*85мм.</text:span><text:span text:style-name="T3">полотно цельногнутое</text:span><text:span text:style-name="T29"> , 95мм-короб , нар. Отделка- антик черный <text:s/>,Металл </text:span><text:span text:style-name="T3">1,8мм</text:span><text:span text:style-name="T29">. <text:s/>,замок1 «</text:span><text:span text:style-name="T3">Г 32.11 + цилиндр </text:span><text:span text:style-name="T29">(Апекс К/К Перф. 100 смещение ) » ,замок2 «</text:span><text:span text:style-name="T3">Г 30.01</text:span><text:span text:style-name="T29">» , ручка- «</text:span><text:span text:style-name="T3">TIXX</text:span><text:span text:style-name="T29">» хром <text:s/>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6мм.) <text:s text:c="2"/></text:span><text:span text:style-name="T3">БЕЛЕННЫЙ ДУБ </text:span><text:span text:style-name="T29"><text:s/>.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9 2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4</text:span></text:p>
          </table:table-cell>
          <table:table-cell table:style-name="Таблица1.A1" table:number-columns-spanned="2" office:value-type="string">
            <text:p text:style-name="P7"><draw:frame draw:style-name="fr11" text:anchor-type="paragraph" svg:width="1cm" svg:height="1cm" draw:z-index="30"><draw:object-ole xlink:href="./Obj112" xlink:type="simple" xlink:show="embed" xlink:actuate="onLoad"/><draw:image xlink:href="./ObjectReplacements/Obj112" xlink:type="simple" xlink:show="embed" xlink:actuate="onLoad"/></draw:frame><text:span text:style-name="T22">Дверь « 3-х контурный Антик медь »</text:span></text:p>
            <text:p text:style-name="P6"><text:span text:style-name="T29">970/870*2050*85мм.</text:span><text:span text:style-name="T3">полотно цельногнутое</text:span><text:span text:style-name="T29"> , 95мм-короб , нар. Отделка- антик медь ,Металл </text:span><text:span text:style-name="T3">1,8мм</text:span><text:span text:style-name="T29">. <text:s/>,замок1 «</text:span><text:span text:style-name="T3">Г 32.11 + цилиндр </text:span><text:span text:style-name="T29">(Апекс К/К Перф. 100 смещение ) » ,замок2 «</text:span><text:span text:style-name="T3">Г 30.01</text:span><text:span text:style-name="T29">» , ручка- «</text:span><text:span text:style-name="T3">TIXX</text:span><text:span text:style-name="T29">» хром <text:s/>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6мм.) <text:s text:c="2"/></text:span><text:span text:style-name="T3">Венге <text:s/></text:span><text:span text:style-name="T29"><text:s/>.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4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9 2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5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1"><draw:object-ole xlink:href="./Obj113" xlink:type="simple" xlink:show="embed" xlink:actuate="onLoad"/><draw:image xlink:href="./ObjectReplacements/Obj113" xlink:type="simple" xlink:show="embed" xlink:actuate="onLoad"/></draw:frame><text:span text:style-name="T22">Дверь «Броня»</text:span></text:p>
            <text:p text:style-name="P6"><text:span text:style-name="T29">970/870*2050*90мм.</text:span><text:span text:style-name="T3">полотно цельногнутое</text:span><text:span text:style-name="T29"> , 140мм-короб , нар. Отделка- антик медно красный ,Металл </text:span><text:span text:style-name="T3">2мм</text:span><text:span text:style-name="T29">. <text:s/>,замок1 </text:span></text:p>
            <text:p text:style-name="P6"><text:span text:style-name="T29">«</text:span><text:span text:style-name="T3">Г 30.15</text:span><text:span text:style-name="T29">»,замок2 «</text:span><text:span text:style-name="T3">Г 32.01</text:span><text:span text:style-name="T10"> </text:span><text:span text:style-name="T3">+ цилиндр </text:span><text:span text:style-name="T29">(Апекс К/В Перф. 90 равная ) » , ручка- «</text:span><text:span text:style-name="T3">TIXX</text:span><text:span text:style-name="T29">» хром , задвижка- «</text:span><text:span text:style-name="T3">Apecs</text:span><text:span text:style-name="T29">»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меламин(6мм) </text:span><text:span text:style-name="T3"><text:s/>ВЕНГЕ </text:span><text:span text:style-name="T29">( влагостойкая )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9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19 8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6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2"><draw:object-ole xlink:href="./Obj114" xlink:type="simple" xlink:show="embed" xlink:actuate="onLoad"/><draw:image xlink:href="./ObjectReplacements/Obj114" xlink:type="simple" xlink:show="embed" xlink:actuate="onLoad"/></draw:frame><text:soft-page-break/><text:span text:style-name="T22">Дверь « Люкс Тиковое дерево »</text:span></text:p>
            <text:p text:style-name="P7"><text:span text:style-name="T29">970/870*2050*80мм.</text:span><text:span text:style-name="T3">полотно цельногнутое</text:span><text:span text:style-name="T29"> , 90мм-короб , нар. Отделка- антик бронза ,Металл </text:span><text:span text:style-name="T3">2мм</text:span><text:span text:style-name="T29">. <text:s/>,замок1 «</text:span><text:span text:style-name="T3">Г 21.12+ВП</text:span><text:span text:style-name="T29">»,замок2 «</text:span><text:span text:style-name="T3">Г 32.01 + цилиндр </text:span><text:span text:style-name="T29">(Апекс К/К Перф. 80 смещение ) » , ручка- «</text:span><text:span text:style-name="T3">TIXX</text:span><text:span text:style-name="T29">» хром , задвижка- «</text:span><text:span text:style-name="T3">Apecs</text:span><text:span text:style-name="T29">»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 </text:span><text:span text:style-name="T29">внутренняя отделка – фл(16мм.) </text:span><text:span text:style-name="T3">ТИКОВОЕ ДЕРЕВО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9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0"><text:span text:style-name="T31">20 5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7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3"><draw:object-ole xlink:href="./Obj115" xlink:type="simple" xlink:show="embed" xlink:actuate="onLoad"/><draw:image xlink:href="./ObjectReplacements/Obj115" xlink:type="simple" xlink:show="embed" xlink:actuate="onLoad"/></draw:frame><text:span text:style-name="T22">Дверь «Люкс Жасмин »</text:span></text:p>
            <text:p text:style-name="P7"><text:span text:style-name="T29">970/870*2050*80мм.</text:span><text:span text:style-name="T3">полотно цельногнутое</text:span><text:span text:style-name="T29"> , 90мм-короб , нар. Отделка- антик бронза ,Металл </text:span><text:span text:style-name="T3">2мм</text:span><text:span text:style-name="T29">. <text:s/>,замок1 «</text:span><text:span text:style-name="T3">Г 21.12+ВП</text:span><text:span text:style-name="T29">»,замок2 «</text:span><text:span text:style-name="T3">Г 32.01 + цилиндр </text:span><text:span text:style-name="T29">(Апекс К/К Перф. 80 смещение ) » , ручка- «</text:span><text:span text:style-name="T3">TIXX</text:span><text:span text:style-name="T29">» хром , задвижка- «</text:span><text:span text:style-name="T3">Apecs</text:span><text:span text:style-name="T29">»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 </text:span><text:span text:style-name="T29">внутренняя отделка – фл(16мм.) </text:span><text:span text:style-name="T3">ЖАСМИН <text:s/></text:span><text:span text:style-name="T29">.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0"><text:span text:style-name="T31">20 550</text:span></text:p>
          </table:table-cell>
        </table:table-row>
        <table:table-row table:style-name="Таблица1.20">
          <table:table-cell table:style-name="Таблица1.A1" office:value-type="string">
            <text:p text:style-name="P21"><text:span text:style-name="T7">18</text:span></text:p>
          </table:table-cell>
          <table:table-cell table:style-name="Таблица1.A1" table:number-columns-spanned="2" office:value-type="string">
            <text:p text:style-name="P7"><draw:frame draw:style-name="fr6" text:anchor-type="paragraph" svg:width="1cm" svg:height="1cm" draw:z-index="34"><draw:object-ole xlink:href="./Obj116" xlink:type="simple" xlink:show="embed" xlink:actuate="onLoad"/><draw:image xlink:href="./ObjectReplacements/Obj116" xlink:type="simple" xlink:show="embed" xlink:actuate="onLoad"/></draw:frame><text:span text:style-name="T22">Дверь « Декор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красный ,Металл </text:span><text:span text:style-name="T3">2мм</text:span><text:span text:style-name="T29">. <text:s/>, давка на металле , замок1 «</text:span><text:span text:style-name="T3">Г 30.15</text:span><text:span text:style-name="T29">»,замок2 «</text:span><text:span text:style-name="T3">Г 32.01</text:span><text:span text:style-name="T10"> </text:span><text:span text:style-name="T3">+ цилиндр </text:span><text:span text:style-name="T29">(Апекс К/К Перф. 90 равная ) » 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2мм.) </text:span><text:span text:style-name="T3">ОРЕХ ТЕМНЫЙ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0 700</text:span></text:p>
            <text:p text:style-name="P27"/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19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5"><draw:object-ole xlink:href="./Obj117" xlink:type="simple" xlink:show="embed" xlink:actuate="onLoad"/><draw:image xlink:href="./ObjectReplacements/Obj117" xlink:type="simple" xlink:show="embed" xlink:actuate="onLoad"/></draw:frame><text:span text:style-name="T22">Дверь «Орион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бронза ,Металл </text:span><text:span text:style-name="T3">2мм</text:span><text:span text:style-name="T29">. <text:s/>, давка на металле , замок1 «</text:span><text:span text:style-name="T3">Г 30.15</text:span><text:span text:style-name="T29">»,замок2 «</text:span><text:span text:style-name="T3">Г 32.01</text:span><text:span text:style-name="T10"> </text:span><text:span text:style-name="T3">+ цилиндр </text:span><text:span text:style-name="T29">(Апекс К/К Перф. 90 равная ) » 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2мм.) <text:s/></text:span><text:span text:style-name="T3">ПАТИНА ЯСЕНЬ</text:span></text:p>
          </table:table-cell>
          <table:covered-table-cell/>
          <table:table-cell table:style-name="Таблица1.A1" table:number-columns-spanned="2" office:value-type="string">
            <text:p text:style-name="P11"/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0 7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0</text:span></text:p>
          </table:table-cell>
          <table:table-cell table:style-name="Таблица1.A1" table:number-columns-spanned="2" office:value-type="string">
            <text:p text:style-name="P7"><draw:frame draw:style-name="fr12" text:anchor-type="paragraph" svg:width="1cm" svg:height="1cm" draw:z-index="36"><draw:object-ole xlink:href="./Obj118" xlink:type="simple" xlink:show="embed" xlink:actuate="onLoad"/><draw:image xlink:href="./ObjectReplacements/Obj118" xlink:type="simple" xlink:show="embed" xlink:actuate="onLoad"/></draw:frame><text:span text:style-name="T22">Дверь « Техно ГРЕЙ » ( серая ) 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</text:span><text:span text:style-name="T3">Муар 7024</text:span><text:span text:style-name="T29"> ,Металл </text:span><text:span text:style-name="T3">2мм</text:span><text:span text:style-name="T29">. <text:s/>, давка на металле , замок1 «</text:span><text:span text:style-name="T3"> Гардиан 3211</text:span><text:span text:style-name="T10"> </text:span><text:span text:style-name="T3">+ цилиндр </text:span><text:span text:style-name="T29">(Апекс К/К Перф. 90 равная )»,замок2 «</text:span><text:span text:style-name="T3"> Гардиан 3001 </text:span><text:span text:style-name="T29">», ручка- «</text:span><text:span text:style-name="T15">LAREDO</text:span><text:span text:style-name="T29">» хром , задвижка- «</text:span><text:span text:style-name="T15">Apecs</text:span><text:span text:style-name="T29">» хром ,глазок «</text:span><text:span text:style-name="T15">Armadillo</text:span><text:span text:style-name="T29">» , утеплитель - минеральная плита </text:span><text:span text:style-name="T3">«</text:span><text:span text:style-name="T15">KNAUF</text:span><text:span text:style-name="T3">», </text:span><text:span text:style-name="T29">внутренняя отделка – фл(16мм.) <text:s/></text:span><text:span text:style-name="T3">сборная экошпон светлый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9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0"><text:span text:style-name="T31">21 9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1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7"><draw:object-ole xlink:href="./Obj119" xlink:type="simple" xlink:show="embed" xlink:actuate="onLoad"/><draw:image xlink:href="./ObjectReplacements/Obj119" xlink:type="simple" xlink:show="embed" xlink:actuate="onLoad"/></draw:frame><text:span text:style-name="T22">Дверь «Панель / Панель Венге» Квартирная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шагрень черная ,Металл </text:span><text:span text:style-name="T3">2мм</text:span><text:span text:style-name="T29">. <text:s/>, панель </text:span><text:span text:style-name="T3">ВЕНГЕ </text:span><text:span text:style-name="T29">(10 мм), замок1 «</text:span><text:span text:style-name="T3">Г 32.11</text:span><text:span text:style-name="T10"> </text:span><text:span text:style-name="T3">+ цилиндр </text:span><text:span text:style-name="T29">(Апекс К/К Перф. 80 равная ) » ,замок2 «</text:span><text:span text:style-name="T3">Г 32.01</text:span><text:span text:style-name="T29">» , ручка- « </text:span><text:span text:style-name="T3">Мирано </text:span><text:span text:style-name="T29">» хром <text:s/>, задвижка- «</text:span><text:span text:style-name="T3">Apecs</text:span><text:span text:style-name="T29">» хром <text:s/>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0 мм.) <text:s/></text:span><text:span text:style-name="T3">ВЕНГЕ <text:s/></text:span><text:span text:style-name="T29"><text:s/>.+ мдф наличник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40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1 3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2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38"><draw:object-ole xlink:href="./Obj120" xlink:type="simple" xlink:show="embed" xlink:actuate="onLoad"/><draw:image xlink:href="./ObjectReplacements/Obj120" xlink:type="simple" xlink:show="embed" xlink:actuate="onLoad"/></draw:frame><text:span text:style-name="T22">Дверь «Панель / Панель Махагон» Квартирная 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медно красный ,Металл </text:span><text:span text:style-name="T3">2мм</text:span><text:span text:style-name="T29">. <text:s/>, панель </text:span><text:span text:style-name="T3">Махагон</text:span><text:span text:style-name="T29">(16мм),замок1 «</text:span><text:span text:style-name="T3">Г 30.01</text:span><text:span text:style-name="T29">»,замок2 «</text:span><text:span text:style-name="T3">Г 32.01</text:span><text:span text:style-name="T10"> </text:span><text:span text:style-name="T3">+ цилиндр </text:span><text:span text:style-name="T29">(Апекс К/К Перф. 90 равная ) » , ручка- «</text:span><text:span text:style-name="T3">TIXX</text:span><text:span text:style-name="T29">» золото , задвижка- «</text:span><text:span text:style-name="T3">Apecs</text:span><text:span text:style-name="T29">» золото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. отделка – фл(16мм.) <text:s/></text:span><text:span text:style-name="T3">МАХАГОН </text:span><text:span text:style-name="T29"><text:s/>.+ мдф наличник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2 5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3</text:span></text:p>
          </table:table-cell>
          <table:table-cell table:style-name="Таблица1.A1" table:number-columns-spanned="2" office:value-type="string">
            <text:p text:style-name="P7"><text:span text:style-name="T22">Дверь « Двухстворчатая »</text:span></text:p>
            <text:p text:style-name="P6"><draw:frame draw:style-name="fr13" text:anchor-type="paragraph" svg:width="1cm" svg:height="1cm" draw:z-index="39"><draw:object-ole xlink:href="./Obj121" xlink:type="simple" xlink:show="embed" xlink:actuate="onLoad"/><draw:image xlink:href="./ObjectReplacements/Obj121" xlink:type="simple" xlink:show="embed" xlink:actuate="onLoad"/></draw:frame><text:soft-page-break/><text:span text:style-name="T29">1200*2050*80мм.</text:span><text:span text:style-name="T3">полотно цельногнутое</text:span><text:span text:style-name="T29"> , 90мм-короб , нар. Отделка- антик медь ,Металл </text:span><text:span text:style-name="T3">1,8мм</text:span><text:span text:style-name="T29">. <text:s/>, смежный замок «</text:span><text:span text:style-name="T3">Г 15.12 </text:span><text:span text:style-name="T29">сувальдный + </text:span><text:span text:style-name="T3">цилиндр</text:span><text:span text:style-name="T29"> (Апекс К/К англ. Кл. 70 равная ) » , ручка- «</text:span><text:span text:style-name="T3">Apecs</text:span><text:span text:style-name="T29">» хром , задвижка- «</text:span><text:span text:style-name="T3">Apecs</text:span><text:span text:style-name="T29">»хром, глазок «</text:span><text:span text:style-name="T3">Armadillo</text:span><text:span text:style-name="T29">» <text:s text:c="2"/>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меламин(6мм) <text:s/></text:span><text:span text:style-name="T3"><text:s/>ВЕНГЕ </text:span><text:span text:style-name="T29">(влагостойкая)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oft-page-break/><text:span text:style-name="T31">22 7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4</text:span></text:p>
          </table:table-cell>
          <table:table-cell table:style-name="Таблица1.A1" table:number-columns-spanned="2" office:value-type="string">
            <text:p text:style-name="P7"><text:span text:style-name="T22">Дверь « Панель / Панель БОСКО » Квартирная </text:span><draw:frame draw:style-name="fr2" text:anchor-type="char" svg:width="3.595cm" svg:height="3.334cm" draw:z-index="7"><draw:image xlink:href="Pictures/10000000000000C6000000BC17C543C0.jpg" xlink:type="simple" xlink:show="embed" xlink:actuate="onLoad"/></draw:frame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черный ,Металл </text:span><text:span text:style-name="T3">2мм</text:span><text:span text:style-name="T29">. <text:s/>, панель </text:span><text:span text:style-name="T3">Боско </text:span><text:span text:style-name="T29">(12мм),замок1 «</text:span><text:span text:style-name="T3"> Гардиан 3211</text:span><text:span text:style-name="T10"> </text:span><text:span text:style-name="T3">+ цилиндр </text:span><text:span text:style-name="T29">(Апекс К/К Перф. 100 равная )»,замок2 «</text:span><text:span text:style-name="T3"> Гардиан 3001 </text:span><text:span text:style-name="T29">»,, ручка- «</text:span><text:span text:style-name="T15">LD</text:span><text:span text:style-name="T3"> 28</text:span><text:span text:style-name="T29">» хром 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фл(12мм.) </text:span><text:span text:style-name="T3">боско</text:span><text:span text:style-name="T29"> </text:span><text:span text:style-name="T3">белый </text:span><text:span text:style-name="T29">.+ мдф наличник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41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5</text:span></text:p>
          </table:table-cell>
          <table:table-cell table:style-name="Таблица1.A1" table:number-columns-spanned="2" office:value-type="string">
            <text:p text:style-name="P7"><draw:frame draw:style-name="fr14" text:anchor-type="paragraph" svg:width="1cm" svg:height="1cm" draw:z-index="40"><draw:object-ole xlink:href="./Obj122" xlink:type="simple" xlink:show="embed" xlink:actuate="onLoad"/><draw:image xlink:href="./ObjectReplacements/Obj122" xlink:type="simple" xlink:show="embed" xlink:actuate="onLoad"/></draw:frame><text:span text:style-name="T22">Дверь « Техно Стронг » (трехконтурная серая )</text:span></text:p>
            <text:p text:style-name="P6"><text:span text:style-name="T29">970/870*2050*</text:span><text:span text:style-name="T3">115мм.полотно цельногнутое</text:span><text:span text:style-name="T29"> , 129мм-короб , нар. Отделка - </text:span><text:span text:style-name="T3">Муар 7024</text:span><text:span text:style-name="T29"> , Металл </text:span><text:span text:style-name="T3">1,8мм</text:span><text:span text:style-name="T29">. , давка на металле ,замок1 «</text:span><text:span text:style-name="T3">Г 32.11 + цилиндр </text:span><text:span text:style-name="T29">( Апекс К/ХВ. Перф. 55*10*25 ) » ,замок2 «</text:span><text:span text:style-name="T3">Г 30.01</text:span><text:span text:style-name="T29">» , ручка- «</text:span><text:span text:style-name="T3">КР1 на квадратной основе </text:span><text:span text:style-name="T29">» хром <text:s/>, задвижка- «</text:span><text:span text:style-name="T3">Apecs на квадратной основе 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</text:span><text:span text:style-name="T3">внутренняя отделка</text:span><text:span text:style-name="T29"> – фл(16мм.) <text:s text:c="2"/></text:span><text:span text:style-name="T3">Дуб шале серебро ( графит )</text:span><text:span text:style-name="T29"> , стекло белое 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13"/>
            <text:p text:style-name="P6"><text:span text:style-name="T31">26 8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6</text:span></text:p>
          </table:table-cell>
          <table:table-cell table:style-name="Таблица1.A1" table:number-columns-spanned="2" office:value-type="string">
            <text:p text:style-name="P7"><draw:frame draw:style-name="fr15" text:anchor-type="paragraph" svg:width="1cm" svg:height="1cm" draw:z-index="41"><draw:object-ole xlink:href="./Obj123" xlink:type="simple" xlink:show="embed" xlink:actuate="onLoad"/><draw:image xlink:href="./ObjectReplacements/Obj123" xlink:type="simple" xlink:show="embed" xlink:actuate="onLoad"/></draw:frame><text:span text:style-name="T22">Дверь « Панель / Панель ЛАБИРИНТ » Квартирная </text:span></text:p>
            <text:p text:style-name="P6"><text:span text:style-name="T29">970/870*2050*80мм.</text:span><text:span text:style-name="T3">полотно цельногнутое</text:span><text:span text:style-name="T29"> , 115мм-короб , нар. отделка- Муар черный ,Металл </text:span><text:span text:style-name="T3">2мм</text:span><text:span text:style-name="T29">. <text:s/>, панель </text:span><text:span text:style-name="T3">Тетрис </text:span><text:span text:style-name="T29">(12мм)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, ручка- «</text:span><text:span text:style-name="T15">LD</text:span><text:span text:style-name="T3"> 28</text:span><text:span text:style-name="T29">» хром 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фл(12мм.) </text:span><text:span text:style-name="T3">Тетрис Белый ясень </text:span><text:span text:style-name="T29">.+ мдф наличник с повторением рисунка 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<text:s text:c="2"/>28 8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7</text:span></text:p>
          </table:table-cell>
          <table:table-cell table:style-name="Таблица1.A1" table:number-columns-spanned="2" office:value-type="string">
            <text:p text:style-name="P7"><text:span text:style-name="T22">Дверь « Арктика – СВЕТЛАЯ с терморазрывом <text:s/>»</text:span><draw:frame draw:style-name="fr1" text:anchor-type="char" svg:width="3.268cm" svg:height="3.364cm" draw:z-index="9"><draw:image xlink:href="Pictures/10000000000000C7000000BCF5C2BE70.jpg" xlink:type="simple" xlink:show="embed" xlink:actuate="onLoad"/></draw:frame></text:p>
            <text:p text:style-name="P6"><text:span text:style-name="T29">970/870*2050*165мм.</text:span><text:span text:style-name="T3">полотно цельногнутое</text:span><text:span text:style-name="T29"> , 110мм-короб , нар. Отделка- медь ,Металл </text:span><text:span text:style-name="T3">2мм</text:span><text:span text:style-name="T29">. , замок1 «</text:span><text:span text:style-name="T3"> Гардиан 3011 + эксцентрик <text:s/>сувальдный с броненакладкой </text:span><text:span text:style-name="T29">», замок2 « </text:span><text:span text:style-name="T3">Гардиан 3001 сувальдный с броненакладкой </text:span><text:span text:style-name="T29">, ручка- «</text:span><text:span text:style-name="T15">LD</text:span><text:span text:style-name="T3"> 28</text:span><text:span text:style-name="T29">» хром , задвижка- «</text:span><text:span text:style-name="T3">Apecs</text:span><text:span text:style-name="T29">» хром, утеплитель - минеральная плита </text:span><text:span text:style-name="T3">«</text:span><text:span text:style-name="T15">KNAUF</text:span><text:span text:style-name="T3">»,</text:span><text:span text:style-name="T29"> </text:span></text:p>
            <text:p text:style-name="P6"><text:span text:style-name="T29">внутренняя отделка – фл(6мм.) </text:span><text:span text:style-name="T3">меламин венге светлый </text:span><text:span text:style-name="T29">.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<text:s text:c="2"/>29 6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28</text:span></text:p>
          </table:table-cell>
          <table:table-cell table:style-name="Таблица1.A1" table:number-columns-spanned="2" office:value-type="string">
            <text:p text:style-name="P7"><draw:frame draw:style-name="fr16" text:anchor-type="paragraph" svg:width="1cm" svg:height="1cm" draw:z-index="42"><draw:object-ole xlink:href="./Obj124" xlink:type="simple" xlink:show="embed" xlink:actuate="onLoad"/><draw:image xlink:href="./ObjectReplacements/Obj124" xlink:type="simple" xlink:show="embed" xlink:actuate="onLoad"/></draw:frame><text:span text:style-name="T22">Дверь « Арктика – ВЕНГЕ с терморазрывом <text:s/>»</text:span></text:p>
            <text:p text:style-name="P6"><text:span text:style-name="T29">970/870*2050*165мм.</text:span><text:span text:style-name="T3">полотно цельногнутое</text:span><text:span text:style-name="T29"> , 110мм-короб , нар. Отделка- медь ,Металл </text:span><text:span text:style-name="T3">2мм</text:span><text:span text:style-name="T29">. , замок1 «</text:span><text:span text:style-name="T3"> Гардиан 3011 + эксцентрик <text:s/>сувальдный с броненакладкой </text:span><text:span text:style-name="T29">», замок2 « </text:span><text:span text:style-name="T3">Гардиан 3001 сувальдный с броненакладкой </text:span><text:span text:style-name="T29">, ручка- «</text:span><text:span text:style-name="T15">LD</text:span><text:span text:style-name="T3"> 28</text:span><text:span text:style-name="T29">» хром , задвижка- «</text:span><text:span text:style-name="T3">Apecs</text:span><text:span text:style-name="T29">» хром, утеплитель - минеральная плита </text:span><text:span text:style-name="T3">«</text:span><text:span text:style-name="T15">KNAUF</text:span><text:span text:style-name="T3">»,</text:span><text:span text:style-name="T29"> </text:span></text:p>
            <text:p text:style-name="P6"><text:span text:style-name="T29">внутренняя отделка – фл(6мм.) </text:span><text:span text:style-name="T3">меламин венге 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9 650</text:span></text:p>
          </table:table-cell>
        </table:table-row>
        <table:table-row table:style-name="Таблица1.1">
          <table:table-cell table:style-name="Таблица1.A1" office:value-type="string">
            <text:p text:style-name="P22"><text:span text:style-name="T7"><text:tab/>29</text:span></text:p>
          </table:table-cell>
          <table:table-cell table:style-name="Таблица1.A1" table:number-columns-spanned="2" office:value-type="string">
            <text:p text:style-name="P7"><draw:frame draw:style-name="fr17" text:anchor-type="paragraph" svg:width="1cm" svg:height="1cm" draw:z-index="43"><draw:object-ole xlink:href="./Obj125" xlink:type="simple" xlink:show="embed" xlink:actuate="onLoad"/><draw:image xlink:href="./ObjectReplacements/Obj125" xlink:type="simple" xlink:show="embed" xlink:actuate="onLoad"/></draw:frame><text:soft-page-break/><text:span text:style-name="T22">Дверь « Виктория с металлическими филенками »</text:span></text:p>
            <text:p text:style-name="P6"><text:span text:style-name="T29"><text:s/>970/870*2050*115мм. нар. Отделка - муар с разноцветными блестками темно – коричневый + покрытие цинком и декорированными металлофиленками ( 3 шт. ) и фигурным наличником ( петли 2- шт. БАРК ) , сплошной противосьем , накладной хромированный порог ,Металл </text:span><text:span text:style-name="T3">2 мм</text:span><text:span text:style-name="T29">. <text:s/>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</text:span><text:span text:style-name="T10">2-й лист металла </text:span><text:span text:style-name="T11">, панель фр. Виктория 16мм. цвет : КР 9010 белый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1"><text:soft-page-break/></text:p>
            <text:p text:style-name="P30"><text:span text:style-name="T23">32 2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0</text:span></text:p>
          </table:table-cell>
          <table:table-cell table:style-name="Таблица1.A1" table:number-columns-spanned="2" office:value-type="string">
            <text:p text:style-name="P7"><draw:frame draw:style-name="fr6" text:anchor-type="paragraph" svg:width="1cm" svg:height="1cm" draw:z-index="44"><draw:object-ole xlink:href="./Obj126" xlink:type="simple" xlink:show="embed" xlink:actuate="onLoad"/><draw:image xlink:href="./ObjectReplacements/Obj126" xlink:type="simple" xlink:show="embed" xlink:actuate="onLoad"/></draw:frame><text:span text:style-name="T3">Дверь «Греция хром»</text:span></text:p>
            <text:p text:style-name="P6"><text:span text:style-name="T11">970/870*2050*</text:span><text:span text:style-name="T29">80мм.</text:span><text:span text:style-name="T3">полотно цельногнутое</text:span><text:span text:style-name="T29"> , 90мм-короб , </text:span><text:span text:style-name="T11">нар. отделка- черный бархат ,Металл </text:span><text:span text:style-name="T10">2мм</text:span><text:span text:style-name="T11">. <text:s/>, хромированная нержавеющая вставка, замок1 «</text:span><text:span text:style-name="T10">Г 30.15</text:span><text:span text:style-name="T11">»,замок2 «</text:span><text:span text:style-name="T10">Г 32.01 </text:span><text:span text:style-name="T3">+ цилиндр </text:span><text:span text:style-name="T29">(Апекс К/К Перф. 90 смещение ) </text:span><text:span text:style-name="T11">» , ручка- «</text:span><text:span text:style-name="T42">Casa de Bronces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11"> 2-й лист металла, Изолон , </text:span></text:p>
            <text:p text:style-name="P7"><text:span text:style-name="T11">внутренняя отделка – хромир. нержавеющая вставка фл(12мм.) </text:span><text:span text:style-name="T10"><text:s text:c="2"/>ВЕНГЕ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6 0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1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45"><draw:object-ole xlink:href="./Obj127" xlink:type="simple" xlink:show="embed" xlink:actuate="onLoad"/><draw:image xlink:href="./ObjectReplacements/Obj127" xlink:type="simple" xlink:show="embed" xlink:actuate="onLoad"/></draw:frame><text:span text:style-name="T3">Дверь «Спартак»</text:span></text:p>
            <text:p text:style-name="P6"><text:span text:style-name="T11">970/870*2050*</text:span><text:span text:style-name="T29">80мм.</text:span><text:span text:style-name="T3">полотно цельногнутое</text:span><text:span text:style-name="T29"> , 90мм-короб , </text:span><text:span text:style-name="T11">нар. отделка- черный бархат ,Металл </text:span><text:span text:style-name="T10">2мм</text:span><text:span text:style-name="T11">. <text:s/>, хромированная нержавеющая вставка, замок1 «</text:span><text:span text:style-name="T10">Г 30.15</text:span><text:span text:style-name="T11">»,замок2 «</text:span><text:span text:style-name="T10">Г 32.01 </text:span><text:span text:style-name="T3">+ цилиндр </text:span><text:span text:style-name="T29">(Апекс К/К Перф. 90 смещение ) </text:span><text:span text:style-name="T11">» , ручка- «</text:span><text:span text:style-name="T42">Casa de Bronces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29"> </text:span><text:span text:style-name="T11">2-й лист металла, Изолон , </text:span></text:p>
            <text:p text:style-name="P7"><text:span text:style-name="T11">внутренняя отделка – </text:span><text:span text:style-name="T10">три </text:span><text:span text:style-name="T12">D</text:span><text:span text:style-name="T10"> рисунок с патиной </text:span><text:span text:style-name="T11">фл(16мм.) </text:span><text:span text:style-name="T10"><text:s text:c="2"/>ВЕНГЕ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30"><text:span text:style-name="T31">24 0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2</text:span></text:p>
          </table:table-cell>
          <table:table-cell table:style-name="Таблица1.A1" table:number-columns-spanned="2" office:value-type="string">
            <text:p text:style-name="P7"><text:span text:style-name="T22">Дверь « ТРИУМФ с металлическими филенками »</text:span><draw:frame draw:style-name="fr1" text:anchor-type="char" svg:width="3.341cm" svg:height="3.558cm" draw:z-index="11"><draw:image xlink:href="Pictures/10000201000001210000013442B155A0.png" xlink:type="simple" xlink:show="embed" xlink:actuate="onLoad"/></draw:frame></text:p>
            <text:p text:style-name="P6"><text:span text:style-name="T29"><text:s/>970/870*2050*115мм. нар. Отделка- молоток коричневый <text:s/>+ покрытие цинком и декорированными металлофиленками ( 3 шт. ) и фигурным наличником ,Металл </text:span><text:span text:style-name="T3">2 мм</text:span><text:span text:style-name="T29">. <text:s/>,замок1 «</text:span><text:span text:style-name="T3"> Метем 3В4 713.0 <text:s/>+ цилиндр </text:span><text:span text:style-name="T29">(Апекс К/В Перф. 110 смещение ) » ,замок2 «</text:span><text:span text:style-name="T3">Метем 3В8 160.0 <text:s/></text:span><text:span text:style-name="T29">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</text:span><text:span text:style-name="T10">2-й лист металла </text:span><text:span text:style-name="T11">, пластиковая панель 10мм. цвет коричневый ( покрытие – посформируемый пластик </text:span><text:span text:style-name="T29">. Устойчивый к различным климатическим воздействиям : истиранию, воде, огню и ацетону )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27"/>
            <text:p text:style-name="P30"><text:span text:style-name="T31">28 0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3</text:span></text:p>
          </table:table-cell>
          <table:table-cell table:style-name="Таблица1.A1" table:number-columns-spanned="2" office:value-type="string">
            <text:p text:style-name="P7"><draw:frame draw:style-name="fr18" text:anchor-type="paragraph" svg:width="1cm" svg:height="1cm" draw:z-index="46"><draw:object-ole xlink:href="./Obj128" xlink:type="simple" xlink:show="embed" xlink:actuate="onLoad"/><draw:image xlink:href="./ObjectReplacements/Obj128" xlink:type="simple" xlink:show="embed" xlink:actuate="onLoad"/></draw:frame><text:span text:style-name="T22"> Дверь « Виктория СЕРАЯ с металлическими филенками »</text:span></text:p>
            <text:p text:style-name="P6"><text:span text:style-name="T29">970/870*2050*115мм. нар. Отделка - муар 7024 + покрытие цинком и декорированными металлофиленками ( 3 шт. ) и фигурным наличником ( петли 2- шт. БАРК ) , сплошной противосьем , накладной хромированный порог ,Металл </text:span><text:span text:style-name="T3">2 мм</text:span><text:span text:style-name="T29">. <text:s/>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</text:span><text:span text:style-name="T10">2-й лист металла </text:span><text:span text:style-name="T11">, панель фр. Виктория 16мм. цвет : ясень грей 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6"><text:span text:style-name="T31">33 5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0</text:span></text:p>
          </table:table-cell>
          <table:table-cell table:style-name="Таблица1.A1" table:number-columns-spanned="2" office:value-type="string">
            <text:p text:style-name="P7"><draw:frame draw:style-name="fr19" text:anchor-type="paragraph" svg:width="1cm" svg:height="1cm" draw:z-index="47"><draw:object-ole xlink:href="./Obj129" xlink:type="simple" xlink:show="embed" xlink:actuate="onLoad"/><draw:image xlink:href="./ObjectReplacements/Obj129" xlink:type="simple" xlink:show="embed" xlink:actuate="onLoad"/></draw:frame><text:span text:style-name="T22">Дверь « ТРИУМФ </text:span><text:span text:style-name="T28">NEW</text:span><text:span text:style-name="T22"> с металлическими филенками »</text:span></text:p>
            <text:p text:style-name="P6"><text:span text:style-name="T29"><text:s/>970/870*2050*115мм. нар. Отделка- муар с разноцветными блестками темно – коричневый <text:s/>+ покрытие цинком и декорированными металлофиленками ( 3 шт. ) и фигурным наличником ( петли 2- шт. БАРК ) , сплошной противосьем , накладной хромированный порог ,Металл </text:span><text:span text:style-name="T3">2 мм</text:span><text:span text:style-name="T29">. <text:s/>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</text:span><text:span text:style-name="T10">2-й лист металла </text:span><text:span text:style-name="T11">, пластиковая панель 10мм. </text:span><text:soft-page-break/><text:span text:style-name="T11">цвет коричневый ( покрытие – посформируемый пластик </text:span><text:span text:style-name="T29">. Устойчивый к различным климатическим воздействиям : истиранию, воде, огню и ацетону )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30"><text:span text:style-name="T31">33 5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1</text:span></text:p>
          </table:table-cell>
          <table:table-cell table:style-name="Таблица1.A1" table:number-columns-spanned="2" office:value-type="string">
            <text:p text:style-name="P7"><draw:frame draw:style-name="fr20" text:anchor-type="paragraph" svg:width="1cm" svg:height="1cm" draw:z-index="48"><draw:object-ole xlink:href="./Obj130" xlink:type="simple" xlink:show="embed" xlink:actuate="onLoad"/><draw:image xlink:href="./ObjectReplacements/Obj130" xlink:type="simple" xlink:show="embed" xlink:actuate="onLoad"/></draw:frame><text:span text:style-name="T22">Дверь « Виктория белая с металлическими филенками »</text:span></text:p>
            <text:p text:style-name="P6"><text:span text:style-name="T29"><text:s/>970/870*2050*115мм. нар. Отделка - шагрень белая + покрытие цинком и декорированными металлофиленками ( 3 шт. ) и фигурным наличником ( петли 2- шт. БАРК ) , сплошной противосьем , накладной хромированный порог ,Металл </text:span><text:span text:style-name="T3">2 мм</text:span><text:span text:style-name="T29">. <text:s/>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o</text:span><text:span text:style-name="T29">» , утеплитель -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</text:span><text:span text:style-name="T10">2-й лист металла </text:span><text:span text:style-name="T11">, панель фрезерованная Виктория 16мм. цвет : белый глянец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27"/>
            <text:p text:style-name="P30"><text:span text:style-name="T31">33 05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2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49"><draw:object-ole xlink:href="./Obj131" xlink:type="simple" xlink:show="embed" xlink:actuate="onLoad"/><draw:image xlink:href="./ObjectReplacements/Obj131" xlink:type="simple" xlink:show="embed" xlink:actuate="onLoad"/></draw:frame><text:span text:style-name="T22">Дверь «Ковка №118 венге »</text:span></text:p>
            <text:p text:style-name="P6"><text:span text:style-name="T29">970/870*2050*80мм.</text:span><text:span text:style-name="T3">полотно цельногнутое</text:span><text:span text:style-name="T29"> , 90мм-короб , нар. Отделка- антик бронза ,Металл </text:span><text:span text:style-name="T3">2мм</text:span><text:span text:style-name="T29">. <text:s text:c="2"/>, ковка№118 со стеклопакетом ,замок1 «</text:span><text:span text:style-name="T3">Г 30.15</text:span><text:span text:style-name="T29">»,замок2 «</text:span><text:span text:style-name="T3">Г 32.01 + цилиндр </text:span><text:span text:style-name="T29">(Апекс К/К Перф. 80 смещение ) » , ручка- «</text:span><text:span text:style-name="T3">TIXX</text:span><text:span text:style-name="T29">» хром , задвижка- «</text:span><text:span text:style-name="T3">Apecs</text:span><text:span text:style-name="T29">»хром <text:s/>, утеплитель – минеральная плита </text:span><text:span text:style-name="T3">«</text:span><text:span text:style-name="T15">KNAUF</text:span><text:span text:style-name="T3">»,</text:span></text:p>
            <text:p text:style-name="P7"><text:span text:style-name="T29">внутренняя отделка – второй лист мет. ,меламин </text:span><text:span text:style-name="T22">венге </text:span><text:span text:style-name="T29">(влагостойкая)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31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28 7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3</text:span></text:p>
          </table:table-cell>
          <table:table-cell table:style-name="Таблица1.A1" table:number-columns-spanned="2" office:value-type="string">
            <text:p text:style-name="P7"><draw:frame draw:style-name="fr12" text:anchor-type="paragraph" svg:width="1cm" svg:height="1cm" draw:z-index="50"><draw:object-ole xlink:href="./Obj132" xlink:type="simple" xlink:show="embed" xlink:actuate="onLoad"/><draw:image xlink:href="./ObjectReplacements/Obj132" xlink:type="simple" xlink:show="embed" xlink:actuate="onLoad"/></draw:frame><text:span text:style-name="T22">Дверь « Бруно с металлическими филенками »</text:span></text:p>
            <text:p text:style-name="P7"><text:span text:style-name="T29"><text:s/>970/870*2050*115мм. нар. Отделка- муар с разноцветными блестками темно – коричневый <text:s/>+ покрытие цинком и декорированными металлофиленками ( 7 шт. ) и фигурным наличником ( петли 2- шт. БАРК ) , сплошной противосьем , накладной хромированный порог ,Металл </text:span><text:span text:style-name="T3">2 мм</text:span><text:span text:style-name="T29">. <text:s/>,замок1 «</text:span><text:span text:style-name="T3"> Гардиан 3211</text:span><text:span text:style-name="T10"> </text:span><text:span text:style-name="T3">+ цилиндр </text:span><text:span text:style-name="T29">(Апекс К/ХВ. Перф. 55*10*25)»,замок2 «</text:span><text:span text:style-name="T3"> Гардиан 3001 </text:span><text:span text:style-name="T29">», ручка- «</text:span><text:span text:style-name="T15">LD</text:span><text:span text:style-name="T3">-28</text:span><text:span text:style-name="T29">» хром <text:s/>, задвижка- «</text:span><text:span text:style-name="T3">Apecs</text:span><text:span text:style-name="T29">» хром ,глазок «</text:span><text:span text:style-name="T3">Armadilo</text:span><text:span text:style-name="T29">» , утеплитель - минеральная плита </text:span><text:span text:style-name="T3">«</text:span><text:span text:style-name="T15">KNAUF</text:span><text:span text:style-name="T3">»,</text:span><text:span text:style-name="T29"> внутренняя отделка – </text:span><text:span text:style-name="T10">2-й лист металла </text:span><text:span text:style-name="T11">, панель фрезерованная бруно 16мм. цвет : белый</text:span></text:p>
          </table:table-cell>
          <table:covered-table-cell/>
          <table:table-cell table:style-name="Таблица1.A1" table:number-columns-spanned="2" office:value-type="string">
            <text:p text:style-name="P7"><text:span text:style-name="T23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27"/>
            <text:p text:style-name="P30"><text:span text:style-name="T23">33 2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4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51"><draw:object-ole xlink:href="./Obj133" xlink:type="simple" xlink:show="embed" xlink:actuate="onLoad"/><draw:image xlink:href="./ObjectReplacements/Obj133" xlink:type="simple" xlink:show="embed" xlink:actuate="onLoad"/></draw:frame><text:span text:style-name="T3">Дверь «Греция Золото»</text:span></text:p>
            <text:p text:style-name="P7"><text:span text:style-name="T11">970/870*2050*</text:span><text:span text:style-name="T29">80мм.</text:span><text:span text:style-name="T3">полотно цельногнутое</text:span><text:span text:style-name="T29"> , 90мм-короб , </text:span><text:span text:style-name="T11">нар. отделка- черный бархат ,Металл </text:span><text:span text:style-name="T10">2мм</text:span><text:span text:style-name="T11">. <text:s/>, золотая нержавеющая вставка, замок1 «</text:span><text:span text:style-name="T10">Г 30.15</text:span><text:span text:style-name="T11">»,замок2 «</text:span><text:span text:style-name="T10">Г 32.01 </text:span><text:span text:style-name="T3">+ цилиндр </text:span><text:span text:style-name="T29">(Апекс К/К Перф. 90 смещение ) </text:span><text:span text:style-name="T11">» , ручка-«</text:span><text:span text:style-name="T42"> Casa de Bronces</text:span><text:span text:style-name="T11">» золото , задвижка- «</text:span><text:span text:style-name="T12">Apecs</text:span><text:span text:style-name="T11">» золото ,глазок «</text:span><text:span text:style-name="T12">Armadillo</text:span><text:span text:style-name="T11">»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29"> </text:span><text:span text:style-name="T11">2-й лист металла. Изолон ,</text:span></text:p>
            <text:p text:style-name="P7"><text:span text:style-name="T11">внутренняя отделка – золотая нержавеющая вставка фл(16мм.) </text:span><text:span text:style-name="T10">ДУБ АНТИК</text:span></text:p>
          </table:table-cell>
          <table:covered-table-cell/>
          <table:table-cell table:style-name="Таблица1.A1" table:number-columns-spanned="2" office:value-type="string">
            <text:p text:style-name="P16"/>
          </table:table-cell>
          <table:covered-table-cell/>
          <table:table-cell table:style-name="Таблица1.A1" office:value-type="string">
            <text:p text:style-name="P27"/>
            <text:p text:style-name="P25"/>
            <text:p text:style-name="P25"/>
            <text:p text:style-name="P30"><text:span text:style-name="T31">28</text:span><text:span text:style-name="T34"> </text:span><text:span text:style-name="T31">0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5</text:span></text:p>
          </table:table-cell>
          <table:table-cell table:style-name="Таблица1.A1" table:number-columns-spanned="2" office:value-type="string">
            <text:p text:style-name="P7"><text:span text:style-name="T3">Дверь « Четырехконтурная – Хамелеон »</text:span><text:span text:style-name="T29"> </text:span><draw:frame draw:style-name="fr1" text:anchor-type="char" svg:width="3.327cm" svg:height="3.544cm" draw:z-index="13"><draw:image xlink:href="Pictures/1000000000000138000001368FBE9C01.jpg" xlink:type="simple" xlink:show="embed" xlink:actuate="onLoad"/></draw:frame></text:p>
            <text:p text:style-name="P6"><text:span text:style-name="T11">970/870*2050*</text:span><text:span text:style-name="T3">90</text:span><text:span text:style-name="T11">мм . полотно цельногнутое <text:s/>с четырьмя уплотнительными резинками , нар. отделка- антик хамелеон <text:s/>,Металл </text:span><text:span text:style-name="T10">2мм</text:span><text:span text:style-name="T11">. <text:s/>, замок 1 «</text:span><text:span text:style-name="T10">Бордер ЗВ 4-3/85 М + врезная броненакладка «</text:span><text:span text:style-name="T12">Pro</text:span><text:span text:style-name="T10">-</text:span><text:span text:style-name="T12">Mk</text:span><text:span text:style-name="T10"> </text:span><text:span text:style-name="T11">» ,замок 2 «</text:span><text:span text:style-name="T10">Бордер ЗВ 8-8 МК5 + броненакладка 206/</text:span><text:span text:style-name="T12">CP</text:span><text:span text:style-name="T3">01</text:span><text:span text:style-name="T10"> </text:span><text:span text:style-name="T3">+ цилиндр </text:span><text:span text:style-name="T29">(Апекс К/К Перф. 100 равная )</text:span><text:span text:style-name="T10"> </text:span><text:span text:style-name="T11"><text:s/>, ручка- « </text:span><text:span text:style-name="T43">Roosso</text:span><text:span text:style-name="T42"> 53 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29"> </text:span><text:span text:style-name="T11">2-й лист металла, Изолон , внутренняя отделка – </text:span><text:span text:style-name="T10">сборная панель со вставками стекла ( черный глянец ) <text:s text:c="2"/></text:span><text:span text:style-name="T11">фл(16мм.) </text:span><text:span text:style-name="T10"><text:s text:c="2"/>сандал белый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23"/></text:p>
          </table:table-cell>
          <table:covered-table-cell/>
          <table:table-cell table:style-name="Таблица1.A1" office:value-type="string">
            <text:p text:style-name="P31"/>
            <text:p text:style-name="P31"/>
            <text:p text:style-name="P31"/>
            <text:p text:style-name="P29"><text:span text:style-name="T23"><text:s/>30 700</text:span>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21"><text:span text:style-name="T7">36</text:span></text:p>
          </table:table-cell>
          <table:table-cell table:style-name="Таблица1.A1" table:number-columns-spanned="2" office:value-type="string">
            <text:p text:style-name="P7"><text:span text:style-name="T3">Дверь « Шпон »</text:span><text:span text:style-name="T22"> уличная </text:span><draw:frame draw:style-name="fr2" text:anchor-type="char" svg:width="3.371cm" svg:height="3.443cm" draw:z-index="15"><draw:image xlink:href="Pictures/100000000000011800000105C1077126.jpg" xlink:type="simple" xlink:show="embed" xlink:actuate="onLoad"/></draw:frame></text:p>
            <text:p text:style-name="P6"><text:span text:style-name="T11">970/870*2050*90мм. полотно цельногнутое, нар. отделка- антик Медь с Микой </text:span><text:span text:style-name="T29"><text:s/>, панель (16 мм) </text:span><text:span text:style-name="T3">Шпон Дуба ( черный ) </text:span><text:span text:style-name="T29">с атмосферостойким покрытием + лак </text:span><text:span text:style-name="T11">, Металл </text:span><text:span text:style-name="T10">2мм</text:span><text:span text:style-name="T11">., замок1 «</text:span><text:span text:style-name="T10">Г - 3015 </text:span><text:span text:style-name="T11">» , замок2 « </text:span><text:span text:style-name="T10">Г – 3201 </text:span><text:span text:style-name="T3">01</text:span><text:span text:style-name="T10"> </text:span><text:span text:style-name="T3">+ цилиндр </text:span><text:span text:style-name="T29">(Апекс К/К Перф. 90 равная )</text:span><text:span text:style-name="T11"> , ручка- « </text:span><text:span text:style-name="T43">Roosso</text:span><text:span text:style-name="T42"> 33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29"> </text:span><text:span text:style-name="T11">2-й лист металла, Изолон , </text:span></text:p>
            <text:p text:style-name="P7"><text:span text:style-name="T11">внутренняя отделка – </text:span><text:span text:style-name="T29">панель (16 мм) </text:span><text:span text:style-name="T3">Шпон Дуба ( черный ) </text:span><text:span text:style-name="T29">с атмосферостойким покрытием + лак</text:span></text:p>
          </table:table-cell>
          <table:covered-table-cell/>
          <table:table-cell table:style-name="Таблица1.A1" table:number-columns-spanned="2" office:value-type="string">
            <text:p text:style-name="P6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34 000</text:span></text:p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7</text:span></text:p>
          </table:table-cell>
          <table:table-cell table:style-name="Таблица1.A1" table:number-columns-spanned="2" office:value-type="string">
            <text:p text:style-name="P7"><draw:frame draw:style-name="fr5" text:anchor-type="paragraph" svg:width="1cm" svg:height="1cm" draw:z-index="52"><draw:object-ole xlink:href="./Obj134" xlink:type="simple" xlink:show="embed" xlink:actuate="onLoad"/><draw:image xlink:href="./ObjectReplacements/Obj134" xlink:type="simple" xlink:show="embed" xlink:actuate="onLoad"/></draw:frame><text:span text:style-name="T3">Дверь « Троя »</text:span><text:span text:style-name="T29"> </text:span><text:span text:style-name="T11">,</text:span></text:p>
            <text:p text:style-name="P6"><text:span text:style-name="T11">970/870*2050*</text:span><text:span text:style-name="T29">80мм.</text:span><text:span text:style-name="T3">полотно цельногнутое</text:span><text:span text:style-name="T29"> , 90мм-короб , </text:span><text:span text:style-name="T11">нар. отделка- антик бронза <text:s/>,Металл </text:span><text:span text:style-name="T10">2мм</text:span><text:span text:style-name="T11">. <text:s/>, хромированная нержавеющая вставка + полный хром пакет , замок1 «</text:span><text:span text:style-name="T10">Г 22.12 + ВП + девиаторы </text:span><text:span text:style-name="T11">»,замок2 «</text:span><text:span text:style-name="T10">Г 20.02 + ВП + девиаторы </text:span><text:span text:style-name="T3">+ цилиндр </text:span><text:span text:style-name="T29">(Апекс К/К Перф. 90 смещение )</text:span><text:span text:style-name="T11"> , ручка- «</text:span><text:span text:style-name="T42">Casa de Bronces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/text:p>
            <text:p text:style-name="P7"><text:span text:style-name="T11">внутренняя отделка – 2-й лист металла, Изолон </text:span><text:span text:style-name="T10">Трио <text:s/></text:span><text:span text:style-name="T11">фл(16мм.) </text:span><text:span text:style-name="T10"><text:s text:c="2"/>Белый Ясень</text:span></text:p>
          </table:table-cell>
          <table:covered-table-cell/>
          <table:table-cell table:style-name="Таблица1.A1" table:number-columns-spanned="2" office:value-type="string">
            <text:p text:style-name="P31"/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30 000</text:span></text:p>
            <text:p text:style-name="P27"/>
            <text:p text:style-name="P27"/>
          </table:table-cell>
        </table:table-row>
        <table:table-row table:style-name="Таблица1.1">
          <table:table-cell table:style-name="Таблица1.A1" office:value-type="string">
            <text:p text:style-name="P21"><text:span text:style-name="T7">38</text:span></text:p>
          </table:table-cell>
          <table:table-cell table:style-name="Таблица1.A1" table:number-columns-spanned="2" office:value-type="string">
            <text:p text:style-name="P7"><text:span text:style-name="T11"><text:s/></text:span><text:span text:style-name="T3">Дверь « Сударь – 2 »</text:span><text:span text:style-name="T22"> Квартирная</text:span><draw:frame draw:style-name="fr1" text:anchor-type="char" svg:width="3.388cm" svg:height="3.44cm" draw:z-index="17"><draw:image xlink:href="Pictures/100000000000013D00000138584ABC00.jpg" xlink:type="simple" xlink:show="embed" xlink:actuate="onLoad"/></draw:frame></text:p>
            <text:p text:style-name="P6"><text:span text:style-name="T11">970/870*2050*</text:span><text:span text:style-name="T29">80мм.</text:span><text:span text:style-name="T3">полотно цельногнутое</text:span><text:span text:style-name="T29"> , 90мм-короб , </text:span><text:span text:style-name="T11">нар. отделка- шагрень черная</text:span><text:span text:style-name="T29"> , панель </text:span><text:span text:style-name="T3">3-</text:span><text:span text:style-name="T15">D</text:span><text:span text:style-name="T3"> ВЕНГЕ </text:span><text:span text:style-name="T29">(16 мм) и резной наличник</text:span><text:span text:style-name="T11"> , Металл </text:span><text:span text:style-name="T10">2мм</text:span><text:span text:style-name="T11">., замок1 «</text:span><text:span text:style-name="T10">Г - 4011 </text:span><text:span text:style-name="T12">Quattro</text:span><text:span text:style-name="T10"> + броненакладка 206/</text:span><text:span text:style-name="T12">CP</text:span><text:span text:style-name="T10"> </text:span><text:span text:style-name="T11">»,</text:span></text:p>
            <text:p text:style-name="P6"><text:span text:style-name="T11">замок2 « </text:span><text:span text:style-name="T10">Г – 3201 + врезная броненакладка </text:span><text:span text:style-name="T3">+ цилиндр</text:span><text:span text:style-name="T10"> «</text:span><text:span text:style-name="T12">Pro</text:span><text:span text:style-name="T10">-</text:span><text:span text:style-name="T12">Mk</text:span><text:span text:style-name="T10"> </text:span><text:span text:style-name="T11">» , ручка- «</text:span><text:span text:style-name="T15">LAREDO</text:span><text:span text:style-name="T11">» хром , задвижка- «</text:span><text:span text:style-name="T10">Apecs</text:span><text:span text:style-name="T11">» хром ,глазок «</text:span><text:span text:style-name="T10">Armadillo</text:span><text:span text:style-name="T11">» , утеплитель - </text:span><text:span text:style-name="T29">минеральная плита </text:span><text:span text:style-name="T3">«</text:span><text:span text:style-name="T15">KNAUF</text:span><text:span text:style-name="T3">»,</text:span><text:span text:style-name="T29"> </text:span><text:span text:style-name="T11">2-й лист металла, Изолон , </text:span></text:p>
            <text:p text:style-name="P7"><text:span text:style-name="T11">внутренняя отделка – </text:span><text:span text:style-name="T10">рис№ 2506 <text:s/></text:span><text:span text:style-name="T11">фл(16мм.) </text:span><text:span text:style-name="T10"><text:s text:c="2"/>Венге</text:span></text:p>
          </table:table-cell>
          <table:covered-table-cell/>
          <table:table-cell table:style-name="Таблица1.A1" table:number-columns-spanned="2" office:value-type="string">
            <text:p text:style-name="P30"><text:span text:style-name="T32"/></text:p>
          </table:table-cell>
          <table:covered-table-cell/>
          <table:table-cell table:style-name="Таблица1.A1" office:value-type="string">
            <text:p text:style-name="P27"/>
            <text:p text:style-name="P27"/>
            <text:p text:style-name="P27"/>
            <text:p text:style-name="P30"><text:span text:style-name="T31">31 000</text:span></text:p>
            <text:p text:style-name="P27"/>
          </table:table-cell>
        </table:table-row>
      </table:table>
      <text:p text:style-name="P8"/>
      <text:p text:style-name="P8"><text:span text:style-name="T45">- Комп. Наличника на дверь со шпоном</text:span></text:p>
      <text:p text:style-name="P18"/>
      <text:p text:style-name="P32"><text:span text:style-name="T45">+ 3700 р.</text:span><text:span text:style-name="T47"> Для одностворчатой двери <text:s text:c="4"/>, <text:s text:c="6"/></text:span><text:span text:style-name="T45">+ 6300 р.</text:span><text:span text:style-name="T47"> Для двухстворчатой двери </text:span></text:p>
      <text:p text:style-name="P33"/>
      <text:p text:style-name="P34"><text:span text:style-name="T45">- Для дверей, используемых на улице рекомендуем дополнительную обработку металла ЦИНКОМ</text:span></text:p>
      <text:p text:style-name="P32"><text:span text:style-name="T45">+ 1500 р.</text:span><text:span text:style-name="T47"> Для одностворчатой двери </text:span></text:p>
      <text:p text:style-name="P32"><text:span text:style-name="T45">+ 3000 р.</text:span><text:span text:style-name="T47"> Для двухстворчатой двери </text:span></text:p>
      <text:p text:style-name="P5"><text:span text:style-name="T58"><text:s text:c="3"/></text:span><text:span text:style-name="T45">-Меламин ставим до Н=2170мм и </text:span><text:span text:style-name="T46">ширины</text:span><text:span text:style-name="T45"> 1000мм</text:span></text:p>
      <text:p text:style-name="P32"><text:span text:style-name="T46">- Панель</text:span><text:span text:style-name="T45"> ФЛ</text:span><text:span text:style-name="T46"> </text:span><text:span text:style-name="T45">6 мм</text:span><text:span text:style-name="T46"> на стандартную дверь </text:span><text:span text:style-name="T44">+ 1000 р</text:span><text:span text:style-name="T46">. к стоимости</text:span></text:p>
      <text:p text:style-name="P32"><text:span text:style-name="T46">- Панель в цвете « </text:span><text:span text:style-name="T48">Махагон коричневый , Кожа коричневая , Орех </text:span><text:span text:style-name="T49">DS</text:span><text:span text:style-name="T48"> 1990, черная мозайка , Техно бордо , Файнлайн коричневый , Бронза , Глобусы бронзовые , Техно сталь , алюминий , все цвета в глянце</text:span><text:span text:style-name="T46"> » . <text:s/></text:span><text:span text:style-name="T44">+ <text:s/>1000р.</text:span></text:p>
      <text:p text:style-name="P32"><text:span text:style-name="T46">- </text:span><text:span text:style-name="T45">2-й лист</text:span><text:span text:style-name="T46"> металла </text:span><text:span text:style-name="T44">+1000 р.</text:span></text:p>
      <text:p text:style-name="P32"><text:span text:style-name="T46">- Наружная покраска </text:span><text:span text:style-name="T45">крокодил, шелк, бархат </text:span><text:span text:style-name="T46"><text:s text:c="2"/></text:span><text:span text:style-name="T44">+1500 р.</text:span></text:p>
      <text:p text:style-name="P32"><text:span text:style-name="T47">-</text:span><text:span text:style-name="T45"> </text:span><text:span text:style-name="T47">Внутреннее открывание</text:span><text:span text:style-name="T45"> + 5,500р. </text:span><text:span text:style-name="T47">К стоимости заказной двери</text:span><text:span text:style-name="T50"> </text:span></text:p>
      <text:p text:style-name="P2"/>
      <text:p text:style-name="P2"/>
      <text:p text:style-name="P35"><text:span text:style-name="T58">Прайс на заказные двери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7"><text:span text:style-name="Emphasis"><text:span text:style-name="T55"/></text:span></text:p>
            <text:p text:style-name="P7"><text:span text:style-name="Emphasis"><text:span text:style-name="T55">В стандартных размерах 2050*970/870 </text:span></text:span></text:p>
            <text:p text:style-name="P36"><text:span text:style-name="Emphasis"><text:span text:style-name="T37"/></text:span></text:p>
            <text:p text:style-name="P7"><text:span text:style-name="Emphasis"><text:span text:style-name="T55">Просто замена цвета краски или панели </text:span></text:span></text:p>
            <text:p text:style-name="P36"><text:span text:style-name="Emphasis"><text:span text:style-name="T37"/></text:span></text:p>
            <text:p text:style-name="P7"><text:span text:style-name="T56">На складских моделях ,</text:span></text:p>
            <text:p text:style-name="P7"><text:span text:style-name="T56">удорожание на 1000р. </text:span></text:p>
            <text:p text:style-name="P7"><text:span text:style-name="T56">От оптовой цены .</text:span></text:p>
            <text:p text:style-name="P19"/>
            <text:p text:style-name="P7"><text:span text:style-name="T56">Цвета плёнок на царговые панели подбираются из другого каталога !!!</text:span></text:p>
            <text:p text:style-name="P7"><text:span text:style-name="Emphasis"><text:span text:style-name="T26"/></text:span></text:p>
          </table:table-cell>
          <table:table-cell table:style-name="Таблица2.A1" office:value-type="string">
            <text:p text:style-name="P7"><text:span text:style-name="Emphasis"><text:span text:style-name="T4">В пределах Н=2100мм и ширины=1000мм</text:span></text:span></text:p>
            <text:p text:style-name="P7"><text:span text:style-name="T51">одностворчатая</text:span></text:p>
            <text:p text:style-name="P6"><text:span text:style-name="T53">Стандарт </text:span><text:span text:style-name="T17">II</text:span><text:span text:style-name="T52"> (меламин) – </text:span><text:span text:style-name="T4">11 200 р.</text:span></text:p>
            <text:p text:style-name="P6"><text:span text:style-name="T53">Стандарт </text:span><text:span text:style-name="T17">II</text:span><text:span text:style-name="T52"> (фрез. 6мм) – </text:span><text:span text:style-name="T4">13 000 р.</text:span><text:span text:style-name="T52"> </text:span></text:p>
            <text:p text:style-name="P6"><text:span text:style-name="T53">Металл / Металл</text:span><text:span text:style-name="T52"> – </text:span><text:span text:style-name="T4">13 100 р.</text:span></text:p>
            <text:p text:style-name="P6"><text:span text:style-name="T53">Стандарт </text:span><text:span text:style-name="T17">I</text:span><text:span text:style-name="T52"> – </text:span><text:span text:style-name="T4">13 400 р.</text:span></text:p>
            <text:p text:style-name="P6"><text:span text:style-name="T53">Молдинг</text:span><text:span text:style-name="T52">(</text:span><text:span text:style-name="T53">1512</text:span><text:span text:style-name="T52">) – </text:span><text:span text:style-name="T4">15 200 р.</text:span></text:p>
            <text:p text:style-name="P6"><text:span text:style-name="T53">Зеркало</text:span><text:span text:style-name="T52"> – </text:span><text:span text:style-name="T4">15 200 р.</text:span></text:p>
            <text:p text:style-name="P6"><text:span text:style-name="T52">Техно – </text:span><text:span text:style-name="T4">15 400 р.</text:span></text:p>
            <text:p text:style-name="P6"><text:span text:style-name="T52">Техно с зеркалом – </text:span><text:span text:style-name="T4">16 600 р.</text:span></text:p>
            <text:p text:style-name="P6"><text:span text:style-name="T52">Техно ГРЕЙ ( серая ) – </text:span><text:span text:style-name="T4">17 900р.</text:span></text:p>
            <text:p text:style-name="P6"><text:span text:style-name="T52">Техно СТРОНГ ( 3-х контур. )-</text:span><text:span text:style-name="T4">21 200р.</text:span></text:p>
            <text:p text:style-name="P6"><text:span text:style-name="T53">Броня – </text:span><text:span text:style-name="T5">16 600 р.</text:span></text:p>
            <text:p text:style-name="P6"><text:span text:style-name="T52">3-х контурный антик – </text:span><text:span text:style-name="T4">16 700 р.</text:span></text:p>
            <text:p text:style-name="P6"><text:span text:style-name="T53">Люкс</text:span><text:span text:style-name="T52"> – </text:span><text:span text:style-name="T4">17 700 р.</text:span></text:p>
            <text:p text:style-name="P6"><text:span text:style-name="T52">Давка «Декор», «Орион» - </text:span><text:span text:style-name="T4">17 700 р.</text:span></text:p>
            <text:p text:style-name="P6"><text:span text:style-name="T53">Пан. + пан. МАХАГОН</text:span><text:span text:style-name="T52"> – </text:span><text:span text:style-name="T4">19 800 р.</text:span><text:span text:style-name="T52"> </text:span></text:p>
            <text:p text:style-name="P6"><text:span text:style-name="T53">Пан. + пан. </text:span><text:span text:style-name="T52">ВЕНГЕ – </text:span><text:span text:style-name="T4">18 800 р.</text:span></text:p>
            <text:p text:style-name="P6"><text:span text:style-name="T53">Пан. + пан. </text:span><text:span text:style-name="T52">БОСКО - </text:span><text:span text:style-name="T4">19 700 р.</text:span></text:p>
            <text:p text:style-name="P6"><text:span text:style-name="T53">Пан. + пан. </text:span><text:span text:style-name="T52">ЛАБИРИНТ – </text:span><text:span text:style-name="T4">22 900 р.</text:span></text:p>
            <text:p text:style-name="P6"><text:span text:style-name="T52">Греция «Хром» - </text:span><text:span text:style-name="T4">24 100 р.</text:span></text:p>
            <text:p text:style-name="P6"><text:span text:style-name="T53">Ковка</text:span><text:span text:style-name="T52"> «118» - </text:span><text:span text:style-name="T4">25 100 р.</text:span></text:p>
            <text:p text:style-name="P6"><text:span text:style-name="T52">Греция «Золото» - </text:span><text:span text:style-name="T4">28 000 р.</text:span></text:p>
            <text:p text:style-name="P6"><text:span text:style-name="T52">Троя – </text:span><text:span text:style-name="T4">28 000 р.</text:span></text:p>
            <text:p text:style-name="P6"><text:span text:style-name="T52">Хамелеон – </text:span><text:span text:style-name="T4">24 000 р.</text:span></text:p>
            <text:p text:style-name="P6"><text:span text:style-name="T52">Сударь 2 – </text:span><text:span text:style-name="T4">29 400 р.</text:span></text:p>
            <text:p text:style-name="P6"><text:span text:style-name="T52">Шпон-улица – </text:span><text:span text:style-name="T4">32 100 р.</text:span></text:p>
            <text:p text:style-name="P6"><text:span text:style-name="T52">Триумф – </text:span><text:span text:style-name="T4">24 400 р.</text:span></text:p>
            <text:p text:style-name="P6"><text:span text:style-name="T52">Давка ЛУНА – </text:span><text:span text:style-name="T4">24 700 р.</text:span></text:p>
            <text:p text:style-name="P6"><text:span text:style-name="T52">Премьер 1 броня – </text:span><text:span text:style-name="T4">26 600 р.</text:span></text:p>
            <text:p text:style-name="P6"><text:span text:style-name="T52">Премьер 1 черный – </text:span><text:span text:style-name="T4">25 800 р.</text:span></text:p>
            <text:p text:style-name="P6"><text:span text:style-name="T52">Панель ВИП – </text:span><text:span text:style-name="T4">43 500 р.</text:span></text:p>
            <text:p text:style-name="P6"><text:span text:style-name="T52">Премьер 2 –</text:span><text:span text:style-name="T4">23 600 р.</text:span></text:p>
            <text:p text:style-name="P6"><text:span text:style-name="T52">Спартак эконом – </text:span><text:span text:style-name="T4">23 100 р.</text:span></text:p>
            <text:p text:style-name="P6"><text:span text:style-name="T52">Арктика – </text:span><text:span text:style-name="T4">23 600 р.</text:span><text:span text:style-name="T52"> <text:s/></text:span></text:p>
            <text:p text:style-name="P6"><text:span text:style-name="T52">Триумф </text:span><text:span text:style-name="T16">NEW</text:span><text:span text:style-name="T52"> – </text:span><text:span text:style-name="T4">26 100 р.</text:span><text:span text:style-name="T52"> </text:span></text:p>
            <text:p text:style-name="P6"><text:span text:style-name="T52">Триумф </text:span><text:span text:style-name="T16">NEW</text:span><text:span text:style-name="T52"> (термо ) – </text:span><text:span text:style-name="T4">33 000 р.</text:span><text:span text:style-name="T52"> </text:span></text:p>
            <text:p text:style-name="P6"><text:span text:style-name="T52">Бруно – </text:span><text:span text:style-name="T4">26 300 р.</text:span></text:p>
            <text:p text:style-name="P6"><text:span text:style-name="T52">Виктория – </text:span><text:span text:style-name="T4">24 900 р.</text:span></text:p>
            <text:p text:style-name="P6"><text:span text:style-name="T52">Виктория серая – </text:span><text:span text:style-name="T4">25 200 р.</text:span></text:p>
            <text:p text:style-name="P6"><text:span text:style-name="T52">Виктория белая – </text:span><text:span text:style-name="T4">25 400 р. <text:s text:c="638"/></text:span></text:p>
          </table:table-cell>
          <table:table-cell table:style-name="Таблица2.C1" office:value-type="string">
            <text:p text:style-name="P7"><text:span text:style-name="Emphasis"><text:span text:style-name="T4">ОТ Н=2100мм и ширины=1000мм</text:span></text:span></text:p>
            <text:p text:style-name="P7"><text:span text:style-name="Emphasis"><text:span text:style-name="T4">ДО Н=2350мм и ширины=1100мм</text:span></text:span></text:p>
            <text:p text:style-name="P7"><text:span text:style-name="T51">одностворчатая</text:span></text:p>
            <text:p text:style-name="P6"><text:span text:style-name="T53">Стандарт </text:span><text:span text:style-name="T17">II</text:span><text:span text:style-name="T52"> (меламин) – </text:span><text:span text:style-name="T4">12 600 р.</text:span></text:p>
            <text:p text:style-name="P6"><text:span text:style-name="T53">Стандарт </text:span><text:span text:style-name="T17">II</text:span><text:span text:style-name="T52"> (фрез. 6мм) – </text:span><text:span text:style-name="T4">14 800 р.</text:span></text:p>
            <text:p text:style-name="P6"><text:span text:style-name="T53">Металл / Металл</text:span><text:span text:style-name="T52"> – </text:span><text:span text:style-name="T4">15 000 р.</text:span></text:p>
            <text:p text:style-name="P6"><text:span text:style-name="T53">Стандарт </text:span><text:span text:style-name="T17">I</text:span><text:span text:style-name="T52"> – </text:span><text:span text:style-name="T4">15 300 р.</text:span></text:p>
            <text:p text:style-name="P6"><text:span text:style-name="T53">Молдинг</text:span><text:span text:style-name="T52">(</text:span><text:span text:style-name="T53">1512</text:span><text:span text:style-name="T52">) – </text:span><text:span text:style-name="T4">17 400 р.</text:span></text:p>
            <text:p text:style-name="P6"><text:span text:style-name="T53">Зеркало</text:span><text:span text:style-name="T52"> – </text:span><text:span text:style-name="T4">17 600 р.</text:span></text:p>
            <text:p text:style-name="P6"><text:span text:style-name="T52">Техно – </text:span><text:span text:style-name="T4">17 700 р.</text:span></text:p>
            <text:p text:style-name="P6"><text:span text:style-name="T52">Техно с зеркалом – </text:span><text:span text:style-name="T4">20 300 р.</text:span></text:p>
            <text:p text:style-name="P6"><text:span text:style-name="T52">Техно ГРЕЙ ( серая ) – </text:span><text:span text:style-name="T4">20 300р.</text:span></text:p>
            <text:p text:style-name="P6"><text:span text:style-name="T52">Техно СТРОНГ ( 3-х контур. )-</text:span><text:span text:style-name="T4">23 600р.</text:span></text:p>
            <text:p text:style-name="P6"><text:span text:style-name="T53">Броня – </text:span><text:span text:style-name="T5">19 200 р.</text:span></text:p>
            <text:p text:style-name="P6"><text:span text:style-name="T52">3-х контурный антик – </text:span><text:span text:style-name="T4">19 300 р.</text:span></text:p>
            <text:p text:style-name="P6"><text:span text:style-name="T53">Люкс</text:span><text:span text:style-name="T52"> – </text:span><text:span text:style-name="T4">20 500 р.</text:span></text:p>
            <text:p text:style-name="P6"><text:span text:style-name="T52">Давка «Декор», «Орион» - </text:span><text:span text:style-name="T4">20 500 р.</text:span></text:p>
            <text:p text:style-name="P6"><text:span text:style-name="T53">Пан. + пан. МАХАГОН</text:span><text:span text:style-name="T52"> – </text:span><text:span text:style-name="T4">23 100 р.</text:span><text:span text:style-name="T52"> </text:span></text:p>
            <text:p text:style-name="P6"><text:span text:style-name="T53">Пан. + пан. </text:span><text:span text:style-name="T52">ВЕНГЕ – </text:span><text:span text:style-name="T4">21 700 р.</text:span></text:p>
            <text:p text:style-name="P6"><text:span text:style-name="T53">Пан. + пан. </text:span><text:span text:style-name="T52">БОСКО - </text:span><text:span text:style-name="T4">22 200 р.</text:span></text:p>
            <text:p text:style-name="P6"><text:span text:style-name="T53">Пан. + пан. </text:span><text:span text:style-name="T52">ЛАБИРИНТ – </text:span><text:span text:style-name="T4">26 000 р</text:span><text:span text:style-name="T52"> Греция «Хром» - </text:span><text:span text:style-name="T4">28 200 р.</text:span></text:p>
            <text:p text:style-name="P6"><text:span text:style-name="T53">Ковка</text:span><text:span text:style-name="T52"> «118» - </text:span><text:span text:style-name="T4">28 300 р.</text:span></text:p>
            <text:p text:style-name="P6"><text:span text:style-name="T52">Греция «Золото» - </text:span><text:span text:style-name="T4">33 100 р.</text:span></text:p>
            <text:p text:style-name="P6"><text:span text:style-name="T52">Троя – </text:span><text:span text:style-name="T4">33 100 р.</text:span></text:p>
            <text:p text:style-name="P6"><text:span text:style-name="T52">Хамелеон – </text:span><text:span text:style-name="T4">28 500 р.</text:span></text:p>
            <text:p text:style-name="P6"><text:span text:style-name="T52">Сударь 2 – </text:span><text:span text:style-name="T4">34 700 р.</text:span></text:p>
            <text:p text:style-name="P6"><text:span text:style-name="T52">Шпон-улица – </text:span><text:span text:style-name="T4">38 100 р.</text:span></text:p>
            <text:p text:style-name="P6"><text:span text:style-name="T52">Триумф – </text:span><text:span text:style-name="T4">28 600 р.</text:span></text:p>
            <text:p text:style-name="P6"><text:span text:style-name="T52">Давка ЛУНА – </text:span><text:span text:style-name="T4">29 000 р.</text:span></text:p>
            <text:p text:style-name="P6"><text:span text:style-name="T52">Премьер 1 броня – </text:span><text:span text:style-name="T4">31 300 р.</text:span></text:p>
            <text:p text:style-name="P6"><text:span text:style-name="T52">Премьер 1 черный – </text:span><text:span text:style-name="T4">30 300 р.</text:span></text:p>
            <text:p text:style-name="P6"><text:span text:style-name="T52">Панель ВИП – </text:span><text:span text:style-name="T4">51 600 р.</text:span></text:p>
            <text:p text:style-name="P6"><text:span text:style-name="T52">Премьер 2 – </text:span><text:span text:style-name="T4">27 600 р.</text:span></text:p>
            <text:p text:style-name="P6"><text:span text:style-name="T52">Спартак эконом – </text:span><text:span text:style-name="T4">27 100 р.</text:span></text:p>
            <text:p text:style-name="P6"><text:span text:style-name="T52">Арктика – </text:span><text:span text:style-name="T4">26 500 руб</text:span><text:span text:style-name="T52">. <text:s/>(размеры до 2300мм*1100 мм)</text:span></text:p>
            <text:p text:style-name="P6"><text:span text:style-name="T52">Триумф </text:span><text:span text:style-name="T16">NEW</text:span><text:span text:style-name="T52"> – </text:span><text:span text:style-name="T4">30 600 р.</text:span><text:span text:style-name="T52"> </text:span></text:p>
            <text:p text:style-name="P6"><text:span text:style-name="T52">Триумф </text:span><text:span text:style-name="T16">NEW</text:span><text:span text:style-name="T52"> (термо ) – </text:span><text:span text:style-name="T4">38 300 р.</text:span><text:span text:style-name="T52"> </text:span></text:p>
            <text:p text:style-name="P6"><text:span text:style-name="T52">Бруно –</text:span><text:span text:style-name="T4">30 700 р.</text:span></text:p>
            <text:p text:style-name="P6"><text:span text:style-name="T52">Виктория – </text:span><text:span text:style-name="T4">29 100 р.</text:span></text:p>
            <text:p text:style-name="P6"><text:span text:style-name="T52">Виктория серая – </text:span><text:span text:style-name="T4">29 400 р.</text:span></text:p>
            <text:p text:style-name="P6"><text:span text:style-name="T52">Виктория белая – </text:span><text:span text:style-name="T4">29 800 р. <text:s text:c="2"/></text:span><text:span text:style-name="T52"><text:s text:c="628"/></text:span></text:p>
          </table:table-cell>
        </table:table-row>
      </table:table>
      <text:p text:style-name="Standard"/>
      <text:p text:style-name="P1"><text:span text:style-name="T20">Цвета плёнок на царговые панели подбираются из другого каталога !!!</text:span></text:p>
      <text:p text:style-name="P3"/>
      <table:table table:name="Таблица3" table:style-name="Таблица3">
        <table:table-column table:style-name="Таблица3.A"/>
        <table:table-column table:style-name="Таблица3.B"/>
        <text:soft-page-break/>
        <table:table-row table:style-name="Таблица3.1">
          <table:table-cell table:style-name="Таблица3.A1" office:value-type="string">
            <text:p text:style-name="P37"><text:span text:style-name="Emphasis"><text:span text:style-name="T1">В пределах Н=2100мм и ширины=1400мм</text:span></text:span></text:p>
            <text:p text:style-name="P38"><text:span text:style-name="Emphasis"><text:span text:style-name="T1"/></text:span></text:p>
            <text:p text:style-name="P39"><text:span text:style-name="T54">Стандарт </text:span><text:span text:style-name="T18">II</text:span> (меламин) – <text:span text:style-name="T1">24 400 р.</text:span></text:p>
            <text:p text:style-name="P39"><text:span text:style-name="T54">Стандарт </text:span><text:span text:style-name="T18">II</text:span> (фрез. 6мм) – <text:span text:style-name="T1">26 900 р.</text:span></text:p>
            <text:p text:style-name="P39"><text:span text:style-name="T54">Металл / Металл</text:span> – <text:span text:style-name="T1">26 800 р.</text:span></text:p>
            <text:p text:style-name="P39"><text:span text:style-name="T54">Стандарт </text:span><text:span text:style-name="T18">I</text:span> – <text:span text:style-name="T1">26 800 р.</text:span></text:p>
            <text:p text:style-name="P39"><text:span text:style-name="T54">Молдинг</text:span>(<text:span text:style-name="T54">1512</text:span>) – <text:span text:style-name="T1">29 600 р.</text:span></text:p>
            <text:p text:style-name="P39"><text:span text:style-name="T54">Зеркало</text:span> – <text:span text:style-name="T1">29 500 р.</text:span></text:p>
            <text:p text:style-name="P39">Техно (только на осн. ств.) – <text:span text:style-name="T1">29 300 р.</text:span></text:p>
            <text:p text:style-name="P39">Техно с зеркалом (только на осн. ств., пан. на доп. ств. Гладкая) – <text:span text:style-name="T1">32 100 р.</text:span></text:p>
            <text:p text:style-name="P6"><text:span text:style-name="T52">Техно ГРЕЙ ( серая ) </text:span>(только на осн. ств.) <text:span text:style-name="T52">– </text:span><text:span text:style-name="T4">33 000р.</text:span></text:p>
            <text:p text:style-name="P6"><text:span text:style-name="T52">Техно СТРОНГ ( 3-х контур. )</text:span> (только на осн. ств.) <text:span text:style-name="T52">-</text:span><text:span text:style-name="T4">38 100р.</text:span></text:p>
            <text:p text:style-name="P39"><text:span text:style-name="T54">Броня – </text:span><text:span text:style-name="T6">29 400 р.</text:span></text:p>
            <text:p text:style-name="P6"><text:span text:style-name="T52">3-х контурный антик <text:s/>– </text:span><text:span text:style-name="T4">32 900 р.</text:span></text:p>
            <text:p text:style-name="P39"><text:span text:style-name="T54">Люкс</text:span> – <text:span text:style-name="T1">32 400 р.</text:span></text:p>
            <text:p text:style-name="P39">Давка «Декор»,«Орион» (только на осн.ств.)–<text:span text:style-name="T1">29 300 р.</text:span></text:p>
            <text:p text:style-name="P6"><text:span text:style-name="T53">Пан. + пан. МАХАГОН</text:span><text:span text:style-name="T52"> – </text:span><text:span text:style-name="T4">36 100 р.</text:span><text:span text:style-name="T52"> </text:span></text:p>
            <text:p text:style-name="P6"><text:span text:style-name="T53">Пан. + пан. </text:span><text:span text:style-name="T52">ВЕНГЕ – </text:span><text:span text:style-name="T4">33 800 р.</text:span></text:p>
            <text:p text:style-name="P6"><text:span text:style-name="T53">Пан. + пан. </text:span><text:span text:style-name="T52">БОСКО - </text:span><text:span text:style-name="T4">36 800 р.</text:span></text:p>
            <text:p text:style-name="P6"><text:span text:style-name="T53">Пан. + пан. </text:span><text:span text:style-name="T52">ЛАБИРИНТ – </text:span><text:span text:style-name="T4">41 200 р.</text:span></text:p>
            <text:p text:style-name="P39">Греция «Хром» (только на осн. створку) – <text:span text:style-name="T1">45 600 р.</text:span></text:p>
            <text:p text:style-name="P39"><text:span text:style-name="T54">Ковка</text:span> «118» (только на осн. створку) – <text:span text:style-name="T1">40 400 р.</text:span></text:p>
            <text:p text:style-name="P39">Греция «Золото» (только на осн. створку) – <text:span text:style-name="T1">43 400 р</text:span>.</text:p>
            <text:p text:style-name="P39">Троя (только на осн. створку) – <text:span text:style-name="T1">44 900 р.</text:span></text:p>
            <text:p text:style-name="P39">Троя (на обе створки) – <text:span text:style-name="T1">50 300 р.</text:span></text:p>
            <text:p text:style-name="P39">Хамелеон (панели Раптор на обеих створках)–<text:span text:style-name="T1">54 200р.</text:span></text:p>
            <text:p text:style-name="P39">Сударь 2 – <text:span text:style-name="T1">63 300 р.</text:span></text:p>
            <text:p text:style-name="P39">Шпон-улица (без наличника) – <text:span text:style-name="T1">67 900 р.</text:span></text:p>
            <text:p text:style-name="P39">Триумф – <text:span text:style-name="T1">44 200 р.</text:span></text:p>
            <text:p text:style-name="P39">Давка ЛУНА (только на осн. створку) – <text:span text:style-name="T1">44 700 р.</text:span></text:p>
            <text:p text:style-name="P39">Премьер 1 броня – <text:span text:style-name="T1">51 900 р.</text:span></text:p>
            <text:p text:style-name="P39">Премьер 1 черный (пан. на доп. ств. гладкая) -<text:span text:style-name="T1">45 100 р.</text:span></text:p>
            <text:p text:style-name="P39">Панель ВИП – <text:span text:style-name="T1">85 400 р.</text:span></text:p>
            <text:p text:style-name="P39">Премьер 2 – <text:span text:style-name="T1">43 400 р.</text:span></text:p>
            <text:p text:style-name="P39">Спартак эконом (панель на доп. ств. гладкая)-<text:span text:style-name="T1">43 000 р.</text:span></text:p>
            <text:p text:style-name="P39"><text:span text:style-name="T52">Арктика – </text:span><text:span text:style-name="T4">46 100 руб</text:span><text:span text:style-name="T52">. <text:s/></text:span></text:p>
            <text:p text:style-name="P39">Триумф <text:span text:style-name="T13">NEW</text:span> (только на осн. ств.) – <text:span text:style-name="T1">50 000 р.</text:span> </text:p>
            <text:p text:style-name="P39">Триумф <text:span text:style-name="T13">NEW</text:span> ( термо ) (только на осн. ств.) – <text:span text:style-name="T1">59 600 р.</text:span> <text:s text:c="633"/></text:p>
            <text:p text:style-name="P39">Бруно (только на осн. ств.) – <text:span text:style-name="T1">50 200 р.</text:span></text:p>
            <text:p text:style-name="P39">Виктория (только на осн. ств.) <text:s/>–<text:span text:style-name="T1">47 500 р.</text:span></text:p>
            <text:p text:style-name="P39">Виктория СЕРАЯ (только на осн. ств.) <text:s/>–<text:span text:style-name="T1">47 900 р.</text:span></text:p>
            <text:p text:style-name="P39">Виктория белая (только на осн. ств.) <text:s/>– <text:span text:style-name="T1">48 600 р. <text:s text:c="2"/></text:span><text:s text:c="4"/></text:p>
            <text:p text:style-name="P39"/>
          </table:table-cell>
          <table:table-cell table:style-name="Таблица3.B1" office:value-type="string">
            <text:p text:style-name="P7"><text:span text:style-name="Emphasis"><text:span text:style-name="T1">ОТ Н=2100мм и ширины=1400мм</text:span></text:span></text:p>
            <text:p text:style-name="P40"><text:span text:style-name="Emphasis"><text:span text:style-name="T1">ДО Н=2350мм и ширины=1800мм</text:span></text:span></text:p>
            <text:p text:style-name="P39"><text:span text:style-name="T54">Стандарт </text:span><text:span text:style-name="T18">II</text:span> (меламин) – <text:span text:style-name="T1">30 600 р.</text:span></text:p>
            <text:p text:style-name="P39"><text:span text:style-name="T54">Стандарт </text:span><text:span text:style-name="T18">II</text:span> (фрез. 6мм) – <text:span text:style-name="T1">33 100 р.</text:span></text:p>
            <text:p text:style-name="P39"><text:span text:style-name="T54">Металл / Металл</text:span> – <text:span text:style-name="T1">33 100 р.</text:span></text:p>
            <text:p text:style-name="P39"><text:span text:style-name="T54">Стандарт </text:span><text:span text:style-name="T18">I</text:span> – <text:span text:style-name="T1">33 100 р.</text:span></text:p>
            <text:p text:style-name="P39"><text:span text:style-name="T54">Молдинг</text:span>(<text:span text:style-name="T54">1512</text:span>) – <text:span text:style-name="T1">36 300 р.</text:span></text:p>
            <text:p text:style-name="P39"><text:span text:style-name="T54">Зеркало</text:span> – <text:span text:style-name="T1">36 600 р.</text:span></text:p>
            <text:p text:style-name="P39">Техно ( на обе створки ) <text:s/>– <text:span text:style-name="T1">38 700 р.</text:span></text:p>
            <text:p text:style-name="P39">Техно с зеркалом ( на обе створки ) – <text:span text:style-name="T1">48 900 р.</text:span></text:p>
            <text:p text:style-name="P39"><text:span text:style-name="T52">Техно ГРЕЙ ( серая ) </text:span>( на обе створки ) <text:span text:style-name="T52">– </text:span><text:span text:style-name="T4">43 800р.</text:span></text:p>
            <text:p text:style-name="P39"><text:span text:style-name="T52">Техно СТРОНГ ( 3-х контур. )</text:span> ( на обе створки ) <text:span text:style-name="T52">-</text:span><text:span text:style-name="T4">50 800р.</text:span></text:p>
            <text:p text:style-name="P39"><text:span text:style-name="T54">Броня – </text:span><text:span text:style-name="T6">37 000 р.</text:span></text:p>
            <text:p text:style-name="P39"><text:span text:style-name="T52">3-х контурный антик <text:s/>– </text:span><text:span text:style-name="T4">40 700 р.</text:span></text:p>
            <text:p text:style-name="P39"><text:span text:style-name="T54">Люкс</text:span> – <text:span text:style-name="T1">40 100 р.</text:span></text:p>
            <text:p text:style-name="P39">Давка «Декор», «Орион» (на обе створки) – <text:span text:style-name="T1">38 400 р.</text:span></text:p>
            <text:p text:style-name="P6"><text:span text:style-name="T53">Пан. + пан. МАХАГОН</text:span><text:span text:style-name="T52"> – </text:span><text:span text:style-name="T4">46 300 р.</text:span><text:span text:style-name="T52"> </text:span></text:p>
            <text:p text:style-name="P6"><text:span text:style-name="T53">Пан. + пан. </text:span><text:span text:style-name="T52">ВЕНГЕ – </text:span><text:span text:style-name="T4">41 700 р.</text:span></text:p>
            <text:p text:style-name="P6"><text:span text:style-name="T53">Пан. + пан. </text:span><text:span text:style-name="T52">БОСКО – </text:span><text:span text:style-name="T4">45 600 р.</text:span></text:p>
            <text:p text:style-name="P6"><text:span text:style-name="T53">Пан. + пан. </text:span><text:span text:style-name="T52">ЛАБИРИНТ – </text:span><text:span text:style-name="T4">51 900 р.</text:span></text:p>
            <text:p text:style-name="P39">Греция «Хром» (на обе створки) <text:span text:style-name="T1">– 57 100 р.</text:span></text:p>
            <text:p text:style-name="P39"><text:span text:style-name="T54">Ковка</text:span> «118» (на обе створки) <text:span text:style-name="T1">– 55 500 р.</text:span></text:p>
            <text:p text:style-name="P39">Греция «Золото» (на обе створки) – <text:span text:style-name="T1">59 600 р.</text:span></text:p>
            <text:p text:style-name="P39">Троя (на обе створки) – <text:span text:style-name="T1">62 600 р.</text:span></text:p>
            <text:p text:style-name="P39">Хамелеон (панели Раптор на обеих створках)-<text:span text:style-name="T1"> 67 500 р.</text:span></text:p>
            <text:p text:style-name="P39">Сударь 2 – <text:span text:style-name="T1">79 600 р.</text:span></text:p>
            <text:p text:style-name="P39">Шпон-улица (без наличника) – <text:span text:style-name="T1">87 100 р.</text:span></text:p>
            <text:p text:style-name="P39">Триумф – <text:span text:style-name="T1">56 300 р.</text:span></text:p>
            <text:p text:style-name="P39">Давка ЛУНА – <text:span text:style-name="T1">55 600 р.</text:span></text:p>
            <text:p text:style-name="P39">Премьер 1 броня – <text:span text:style-name="T1">64 600 р.</text:span></text:p>
            <text:p text:style-name="P39">Премьер 1 черный <text:span text:style-name="T1">– 57 500 р.</text:span></text:p>
            <text:p text:style-name="P39">Панель ВИП – <text:span text:style-name="T1">106 300 р.</text:span></text:p>
            <text:p text:style-name="P39">Премьер 2 – <text:span text:style-name="T1">55 500 р.</text:span></text:p>
            <text:p text:style-name="P39">Спартак эконом –<text:span text:style-name="T1">54 800 р.</text:span></text:p>
            <text:p text:style-name="P39"><text:span text:style-name="T52">Арктика – </text:span><text:span text:style-name="T4">57 500 руб</text:span><text:span text:style-name="T52">. <text:s/>( размеры до 2300мм )</text:span></text:p>
            <text:p text:style-name="P39">Триумф <text:span text:style-name="T13">NEW</text:span> (на обе створки ) <text:s/>– <text:span text:style-name="T1">74 700 р.</text:span> </text:p>
            <text:p text:style-name="P39">Триумф <text:span text:style-name="T13">NEW</text:span> ( термо ) (на обе створки) <text:s/>– <text:span text:style-name="T1">84 700 р.</text:span> <text:span text:style-name="T1"><text:s text:c="645"/></text:span></text:p>
            <text:p text:style-name="P39">Бруно ( на обе створки ) <text:s/>– <text:span text:style-name="T1">75 100 р.</text:span></text:p>
            <text:p text:style-name="P39">Виктория ( на обе створки ) <text:s/>– <text:span text:style-name="T1">73 000 р.</text:span></text:p>
            <text:p text:style-name="P39">Виктория СЕРАЯ (на обе створки ) <text:s/>–<text:span text:style-name="T1">73 600 р.</text:span></text:p>
            <text:p text:style-name="P39">Виктория белая (на обе створки ) <text:s/>– <text:span text:style-name="T1">74 700 р. <text:s text:c="2"/></text:span></text:p>
            <text:p text:style-name="P41"/>
          </table:table-cell>
        </table:table-row>
      </table:table>
      <text:p text:style-name="P17"/>
      <text:p text:style-name="P1"><text:span text:style-name="T20">Цвета плёнок на царговые панели подбираются из другого каталога !!!</text:span></text:p>
      <text:p text:style-name="P17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" svg:font-family="Tahoma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ambria1" svg:font-family="Cambria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letter-kerning="true" style:font-size-asian="11pt" style:language-asian="ru" style:country-asian="RU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1pt" fo:language="ru" fo:country="RU" style:letter-kerning="true" style:font-name-asian="SimSun" style:font-size-asian="11pt" style:language-asian="ru" style:country-asian="RU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/>
    </style:style>
    <style:style style:name="Title" style:family="paragraph" style:parent-style-name="Standard" style:next-style-name="Text_20_body" style:class="text">
      <style:paragraph-properties fo:margin-top="0.423cm" fo:margin-bottom="0.529cm" fo:line-height="100%" fo:padding-left="0cm" fo:padding-right="0cm" fo:padding-top="0cm" fo:padding-bottom="0.141cm" fo:border-left="none" fo:border-right="none" fo:border-top="none" fo:border-bottom="0.035cm solid #4f81bd" fo:keep-with-next="always"/>
      <style:text-properties fo:color="#17365d" style:font-name="Cambria1" fo:font-size="26pt" fo:letter-spacing="0.009cm" style:letter-kerning="true" style:font-name-asian="SimSun" style:font-size-asian="26pt" style:font-name-complex="F" style:font-size-complex="26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.847cm" fo:margin-bottom="0cm" fo:keep-with-next="always"/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353cm" fo:margin-bottom="0cm" fo:keep-with-next="always"/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No_20_Spacing" style:display-name="No Spacing" style:family="paragraph"/>
    <style:style style:name="Balloon_20_Text" style:display-name="Balloon Text" style:family="paragraph" style:parent-style-name="Standard"/>
    <style:style style:name="List_20_Paragraph" style:display-name="List Paragraph" style:family="paragraph" style:parent-style-name="Standard"/>
    <style:style style:name="Default_20_Paragraph_20_Font" style:display-name="Default Paragraph Font" style:family="text"/>
    <style:style style:name="Заголовок_20_2_20_Знак" style:display-name="Заголовок 2 Знак" style:family="text" style:parent-style-name="Default_20_Paragraph_20_Font"/>
    <style:style style:name="Заголовок_20_1_20_Знак" style:display-name="Заголовок 1 Знак" style:family="text" style:parent-style-name="Default_20_Paragraph_20_Font"/>
    <style:style style:name="Название_20_Знак" style:display-name="Название Знак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Текст_20_выноски_20_Знак" style:display-name="Текст выноски Знак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Unresolved_20_Mention" style:display-name="Unresolved Mention" style:family="text" style:parent-style-name="Default_20_Paragraph_20_Font"/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25cm" fo:margin-bottom="0cm" fo:margin-left="0.751cm" fo:margin-right="0.497cm" style:writing-mode="lr-tb" style:layout-grid-color="#c0c0c0" style:layout-grid-lines="29450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User</meta:initial-creator>
    <dc:creator>Александр Папин</dc:creator>
    <meta:editing-cycles>2</meta:editing-cycles>
    <meta:print-date>2018-01-29T12:10:00</meta:print-date>
    <meta:creation-date>2019-04-19T13:43:00</meta:creation-date>
    <dc:date>2019-10-16T15:44:33.34</dc:date>
    <meta:editing-duration>PT00H00M00S</meta:editing-duration>
    <meta:generator>OpenOffice.org/3.2$Win32 OpenOffice.org_project/320m12$Build-9483</meta:generator>
    <meta:document-statistic meta:table-count="3" meta:image-count="9" meta:object-count="35" meta:page-count="10" meta:paragraph-count="397" meta:word-count="4286" meta:character-count="27509"/>
    <meta:template xlink:type="simple" xlink:actuate="onRequest" xlink:title="Normal" xlink:href=""/>
  </office:meta>
</office:document-meta>
</file>